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ем-новый-год-в-ландшафтном-парке-митино"/>Встречаем Новый Год в Ландшафтном парке Митино!<text:bookmark-end text:name="встречаем-новый-год-в-ландшафтном-парке-митино"/></text:h>
      <text:p text:style-name="First_20_paragraph">27.12.2018</text:p>
      <text:p text:style-name="Text_20_body">Приглашаем гостей на новогоднюю программу в Ландшафтном парке «Митино»</text:p>
      <text:p text:style-name="Text_20_body">Праздничное настроение будут поддерживать диджей, танцевальные коллективы и кавер-группы.</text:p>
      <text:p text:style-name="Text_20_body">Для любителей ярких зрелищ у нас пройдёт флешмоб бенгальских огней и театральное шоу на льду. Также гости праздника смогут сделать новогодний подарок своими руками.</text:p>
      <text:p text:style-name="Text_20_body">Встретить Новый год в парке можно будет с 17:00 31 декабря до 03:00 1 января.</text:p>
      <text:p text:style-name="Text_20_body">Развлекательная программа на катке пройдёт по адресу — ул. Пенягинская 16.</text:p>
      <text:p text:style-name="Text_20_body">Музыкальная программа с участием известных звезд эстрады состоится по адресу Новотушинский проезд 5 стр.3</text:p>
      <text:p text:style-name="Text_20_body"><text:line-break/></text:p>
      <text:p text:style-name="Text_20_body">Также приглашаем Вас на праздничные программы 1,2 и 3 января, которые будут начинаться в 15.00</text:p>
      <text:p text:style-name="Text_20_body">Приходите всей семьей!</text:p>
      <text:p text:style-name="Text_20_body"><text:span text:style-name="T1">В ландшафтном парке «Митино» по адресу: улица Новотушинская, дом 5 с 30 декабря по 3 января будет работать окружная праздничная площадка. С 15.00 до 21.00 здесь будут проводиться праздничные концерты с участием известных исполнителей.</text:span></text:p>
      <text:p text:style-name="Text_20_body"><text:span text:style-name="T2">Программа мероприятий в ландшафтном парке «Митино»</text:span></text:p>
      <text:p text:style-name="Text_20_body">30 декабря:</text:p>
      <text:p text:style-name="Text_20_body">— 15.00–17.00 — выступления коллективов учреждений, подведомственных Департаменту культуры города Москвы;<text:line-break/>— 17.00–18.00 — новогодний семейный спектакль;<text:line-break/>— 18.00–18.40 — выступление Александра Буйнова;<text:line-break/>— 18.40–19.20 — выступление Анны Семенович;<text:line-break/>— 19.20–20.00 -выступление Елены Темниковой;<text:line-break/>— 20.00–21.00 — диджей-сет.</text:p>
      <text:p text:style-name="Text_20_body">31 декабря:</text:p>
      <text:p text:style-name="Text_20_body">— 17.00–20.00 — выступления коллективов учреждений, подведомственных Департаменту культуры города Москвы;<text:line-break/>— 20.00–21.00 — новогодний семейный спектакль;<text:line-break/>— 21.00–21.40 — выступление Дмитрия Маликова;<text:line-break/>— 21.40–22.20 — выступление Аллы Омелюты;<text:line-break/>— 22.20–23.00 — выступление Виктории Дайнеко;<text:line-break/>— 23.00–00.00 — диджей-сет.</text:p>
      <text:p text:style-name="Text_20_body">1 января:</text:p>
      <text:p text:style-name="Text_20_body">— 00.00–00.40 — выступление Стаса Пьехи;<text:line-break/>— 00.40–01.20 — выступление Натана;<text:line-break/>— 01.20–02.00 — выступление группы «Градусы»;<text:line-break/>— 02.00–03.00 — диджей-сет;</text:p>
      <text:p text:style-name="Text_20_body">— 15.00–17.00 — выступления коллективов учреждений, подведомственных Департаменту культуры города Москвы;<text:line-break/>— 17.00–18.00 — новогодний семейный спектакль;<text:line-break/>— 18.00–18.40 — выступление группы Mband;<text:line-break/>— 18.40–19.20 — выступление Кравца;<text:line-break/>— 19.20–20.00 — выступление группы «На-на»;<text:line-break/>— 20.00–21.00 — диджей-сет.</text:p>
      <text:p text:style-name="Text_20_body">2 января:</text:p>
      <text:p text:style-name="Text_20_body">— 15.00–17.00 — выступления коллективов учреждений, подведомственных Департаменту культуры города Москвы;<text:line-break/>— 17.00–18.00 — новогодний семейный спектакль;<text:line-break/>— 18.00–18.40 — выступление Марка Тишмана;<text:line-break/>— 18.40–19.20 — выступление группы «Марсель»;<text:line-break/>— 19.20–20.00 — выступление группы «Кватро»;<text:line-break/>— 20.00–21.00 — диджей-сет.</text:p>
      <text:p text:style-name="Text_20_body">3 января:</text:p>
      <text:p text:style-name="Text_20_body">— 15.00–17.00 — выступления коллективов учреждений, подведомственных Департаменту культуры города Москвы;<text:line-break/>— 17.00–18.00 — новогодний семейный спектакль;<text:line-break/>— 18.00–18.40 — выступление группы «Фабрика»;<text:line-break/>— 18.40–19.20 — выступление Мари Краймбрери;<text:line-break/>— 19.20–20.00 — выступление Артика и Асти;<text:line-break/>— 20.00–21.00 — диджей-сет.</text:p>
      <text:p text:style-name="Text_20_body"><text:line-break/></text:p>
      <text:p text:style-name="Text_20_body">Адрес страницы: <text:a xlink:type="simple" xlink:href="http://mitino.mos.ru/presscenter/important/detail/7795372.html" office:name=""><text:span text:style-name="Definition">http://mitino.mos.ru/presscenter/important/detail/779537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20:36:43Z</meta:creation-date>
    <dc:date>2023-07-03T20:36:43Z</dc:date>
  </office:meta>
</office:document-meta>
</file>