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ция-по-сбору-новогодних-елок-елочный-круговорот"/>Акция по сбору новогодних елок «Елочный круговорот»<text:bookmark-end text:name="акция-по-сбору-новогодних-елок-елочный-круговорот"/></text:h>
      <text:p text:style-name="First_20_paragraph">18.01.2019</text:p>
      <text:p text:style-name="Text_20_body">Цель акции – грамотная утилизация новогодних деревьев, а также привлечение внимания населения к проблеме раздельного сбора отходов.</text:p>
      <text:p text:style-name="Text_20_body">На мусорных полигонах, куда попадают неправильно утилизированные ели, нет условий для их естественного разложения, поэтому органические вещества не могут вернуться в почву. В рамках акции принимают елки, сосны, пихты. Обязательным условием является отсутствие на дереве елочной мишуры и украшений. Приемка деревьев на утилизацию у горожан осуществляется бесплатно.</text:p>
      <text:p text:style-name="Text_20_body">Все собранные деревья перерабатываются в щепу, а в дальнейшем используются для компостирования и производства почвогрунтов, а также для отсыпки дорожек и в вольерных комплексах. Основная дробилка находится на территории поселка Ульяновского лесопарка в городском поселении Московский. Кроме того, небольшие дробилки есть в парке «Кузьминки-Люблино» и в Зеленограде.</text:p>
      <text:p text:style-name="Text_20_body">В 2019 году в районе Митино организовано 8 пунктов сбора новогодних елей по адресам:</text:p>
      <text:p text:style-name="Text_20_body">1. Пятницкое шоссе, д.6</text:p>
      <text:p text:style-name="Text_20_body">2. ул. Генерала Белобородова, 34</text:p>
      <text:p text:style-name="Text_20_body">3. Пятницкое шоссе, д.17 стр.4</text:p>
      <text:p text:style-name="Text_20_body">4. Пятницкое шоссе, д.42</text:p>
      <text:p text:style-name="Text_20_body">5. ул. Барышиха, д. 14</text:p>
      <text:p text:style-name="Text_20_body">6. ул. Барышиха, д. 33</text:p>
      <text:p text:style-name="Text_20_body">7. ул. Барышиха, д. 53</text:p>
      <text:p text:style-name="Text_20_body">8. ул. Рословка, д.12</text:p>
      <text:p text:style-name="Text_20_body">Пункты приема будут работать до 1 марта. Сдать деревья можно круглосуточно.</text:p>
      <text:p text:style-name="Text_20_body"><text:line-break/></text:p>
      <text:p text:style-name="Text_20_body">Адрес страницы: <text:a xlink:type="simple" xlink:href="http://mitino.mos.ru/presscenter/important/detail/7802516.html" office:name=""><text:span text:style-name="Definition">http://mitino.mos.ru/presscenter/important/detail/780251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15:52:06Z</meta:creation-date>
    <dc:date>2023-07-18T15:52:06Z</dc:date>
  </office:meta>
</office:document-meta>
</file>