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молодёжная-палата-района-митино-пригласила-ветеранов-великой-отечественной-войны...."/>20 февраля молодёжная палата Района Митино пригласила ветеранов великой Отечественной войны....<text:bookmark-end text:name="февраля-молодёжная-палата-района-митино-пригласила-ветеранов-великой-отечественной-войны...."/></text:h>
      <text:p text:style-name="First_20_paragraph">22.02.2019</text:p>
      <text:p text:style-name="Text_20_body">20 февраля молодёжная палата Района Митино пригласила ветеранов великой Отечественной войны на мемориале «Павшим защитникам Москвы» по адресу: Пятницкое ш., 23-25, посвящённую Дню защитника Отечества и Дню памяти о россиянах, исполнявших служебный долг за пределами Отечества, чтобы возложить цветы к одному из самых важнейших праздников для нашей страны и вспомнить всех тех кто воевал ради нашего свободного неба над головой.</text:p>
      <text:p text:style-name="Text_20_body"> </text:p>
      <text:p text:style-name="Text_20_body"><text:line-break/></text:p>
      <text:p text:style-name="Text_20_body">Адрес страницы: <text:a xlink:type="simple" xlink:href="http://mitino.mos.ru/presscenter/important/detail/7906870.html" office:name=""><text:span text:style-name="Definition">http://mitino.mos.ru/presscenter/important/detail/790687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7:10:09Z</meta:creation-date>
    <dc:date>2023-07-26T07:10:09Z</dc:date>
  </office:meta>
</office:document-meta>
</file>