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итнес-марафон-мы-любим-жить"/>Фитнес марафон "Мы любим жить!"<text:bookmark-end text:name="фитнес-марафон-мы-любим-жить"/></text:h>
      <text:p text:style-name="First_20_paragraph">17.05.2019</text:p>
      <text:p text:style-name="Text_20_body">В Ландшафтном парке района Митино 18 мая с 9:00 до 20:00 будет проходить Фитнес марафон <text:a xlink:type="simple" xlink:href="https://www.instagram.com/parkmitino/" office:name=""><text:span text:style-name="Definition">"Мы любим жить!" </text:span></text:a></text:p>
      <text:p text:style-name="Text_20_body"><text:line-break/></text:p>
      <text:p text:style-name="Text_20_body"><text:span text:style-name="T1">Приглашаем всех желающих. </text:span></text:p>
      <text:p text:style-name="Text_20_body"><text:line-break/></text:p>
      <text:p text:style-name="Text_20_body"><text:line-break/></text:p>
      <text:p text:style-name="Text_20_body">  </text:p>
      <text:p text:style-name="Text_20_body"><text:line-break/></text:p>
      <text:p text:style-name="Text_20_body">Адрес страницы: <text:a xlink:type="simple" xlink:href="http://mitino.mos.ru/presscenter/important/detail/8089802.html" office:name=""><text:span text:style-name="Definition">http://mitino.mos.ru/presscenter/important/detail/808980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6:17Z</meta:creation-date>
    <dc:date>2023-07-25T23:16:17Z</dc:date>
  </office:meta>
</office:document-meta>
</file>