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й-международный-фестиваль-богатырская-сила"/>3-ий Международный фестиваль "Богатырская сила"<text:bookmark-end text:name="ий-международный-фестиваль-богатырская-сила"/></text:h>
      <text:p text:style-name="First_20_paragraph">17.05.2019</text:p>
      <text:p text:style-name="Text_20_body">В Ландшафтном парке района Митино пройдёт с 17 - 19 мая 3-ий Международный фестиваль <text:a xlink:type="simple" xlink:href="https://www.instagram.com/p/BxhTmKRAm-U/" office:name=""><text:span text:style-name="Definition">"Богатырская сила"</text:span></text:a></text:p>
      <text:p text:style-name="Text_20_body"><text:line-break/></text:p>
      <text:p text:style-name="Text_20_body"><text:span text:style-name="T1">Приглашаем всех желающих.</text:span>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mitino.mos.ru/presscenter/important/detail/8089838.html" office:name=""><text:span text:style-name="Definition">http://mitino.mos.ru/presscenter/important/detail/8089838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16:22Z</meta:creation-date>
    <dc:date>2023-07-25T23:16:22Z</dc:date>
  </office:meta>
</office:document-meta>
</file>