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тский-день-в-рамках-дней-культурного-наследия"/>Детский день в рамках дней культурного наследия<text:bookmark-end text:name="детский-день-в-рамках-дней-культурного-наследия"/></text:h>
      <text:p text:style-name="First_20_paragraph">17.05.2019</text:p>
      <text:p text:style-name="Text_20_body">В Ландшафтном парке района Митино 25 мая в 12:00 будет Детский день в рамках дней культурного наследия.</text:p>
      <text:p text:style-name="Text_20_body"><text:line-break/></text:p>
      <text:p text:style-name="Text_20_body"><text:span text:style-name="T1">Приглашаем всех желающих от 7 до 12 лет.</text:span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8089861.html" office:name=""><text:span text:style-name="Definition">http://mitino.mos.ru/presscenter/important/detail/8089861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6:25Z</meta:creation-date>
    <dc:date>2023-07-25T23:16:25Z</dc:date>
  </office:meta>
</office:document-meta>
</file>