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торая-жизнь-вещей---ландшафтный-парк-22-мая-в-1830"/>"Вторая жизнь вещей" - Ландшафтный парк 22 мая в 18:30<text:bookmark-end text:name="вторая-жизнь-вещей---ландшафтный-парк-22-мая-в-1830"/></text:h>
      <text:p text:style-name="First_20_paragraph">20.05.2019</text:p>
      <text:p text:style-name="Text_20_body"><text:line-break/></text:p>
      <text:p text:style-name="Text_20_body">Адрес страницы: <text:a xlink:type="simple" xlink:href="http://mitino.mos.ru/presscenter/important/detail/8092694.html" office:name=""><text:span text:style-name="Definition">http://mitino.mos.ru/presscenter/important/detail/809269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14Z</meta:creation-date>
    <dc:date>2023-07-25T23:16:14Z</dc:date>
  </office:meta>
</office:document-meta>
</file>