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24-по-27-мая-можно-будет-прислать-свой-эскиз-граффити-на-тему-мой-любимый-район-в-москве"/>С 24 по 27 мая можно будет прислать свой эскиз граффити на тему «Мой любимый район в Москве»<text:bookmark-end text:name="с-24-по-27-мая-можно-будет-прислать-свой-эскиз-граффити-на-тему-мой-любимый-район-в-москве"/></text:h>
      <text:p text:style-name="First_20_paragraph">24.05.2019</text:p>
      <text:p text:style-name="Text_20_body"><text:line-break/></text:p>
      <text:p text:style-name="Text_20_body"><text:line-break/></text:p>
      <text:p text:style-name="Text_20_body">Интересуешься стрит-артом? С 24 по 27 мая можно будет прислать свой эскиз граффити на тему «Мой любимый район в Москве» на почту: graffiti@mrano.ru. ⠀ </text:p>
      <text:p text:style-name="Text_20_body">⠀ </text:p>
      <text:p text:style-name="Text_20_body">✅В финал попадут 11 эскизов. Авторы примут участие в праздновании 5-летия проекта «Активный гражданин» в Парке Горького 1 июня. Там участники в реальном времени смогут нарисовать свои районы на арт-стендах. Путем голосования посетители выберут победителя конкурса. ⠀ </text:p>
      <text:p text:style-name="Text_20_body">⠀ </text:p>
      <text:p text:style-name="Text_20_body">✅Итоги станут известны во второй день праздника, и лучший художник получит приз – графический планшет WACOM. ⠀ </text:p>
      <text:p text:style-name="Text_20_body">⠀</text:p>
      <text:p text:style-name="Text_20_body"><text:line-break/></text:p>
      <text:p text:style-name="Text_20_body">Адрес страницы: <text:a xlink:type="simple" xlink:href="http://mitino.mos.ru/presscenter/important/detail/8106548.html" office:name=""><text:span text:style-name="Definition">http://mitino.mos.ru/presscenter/important/detail/810654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7:47Z</meta:creation-date>
    <dc:date>2023-07-25T23:27:47Z</dc:date>
  </office:meta>
</office:document-meta>
</file>