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юбишь-делать-городские-фотографии-этот-конкурс-для-тебя.-расскажи-о-своем-районе-и-стань-обладателем-iphone-8."/>Любишь делать городские фотографии? Этот конкурс для тебя. Расскажи о своем районе и стань обладателем iPhone 8.<text:bookmark-end text:name="любишь-делать-городские-фотографии-этот-конкурс-для-тебя.-расскажи-о-своем-районе-и-стань-обладателем-iphone-8."/></text:h>
      <text:p text:style-name="First_20_paragraph">24.05.2019</text:p>
      <text:p text:style-name="Text_20_body"><text:line-break/></text:p>
      <text:p text:style-name="Text_20_body">Любишь делать городские фотографии? Этот конкурс для тебя. Расскажи о своем районе и стань обладателем iPhone 8. </text:p>
      <text:p text:style-name="Text_20_body">Для участия в конкурсе: ⠀ </text:p>
      <text:p text:style-name="Text_20_body">⠀ </text:p>
      <text:p text:style-name="Text_20_body">- сделай фото любимого места в своем районе; ⠀ ⠀ </text:p>
      <text:p text:style-name="Text_20_body">⠀ </text:p>
      <text:p text:style-name="Text_20_body">- выложи фотографию с описанием любимого места в своем «Инстаграме»; ⠀ </text:p>
      <text:p text:style-name="Text_20_body">⠀ </text:p>
      <text:p text:style-name="Text_20_body">- поставь хэштег <text:a xlink:type="simple" xlink:href="https://www.instagram.com/explore/tags/%D0%BC%D0%BE%D0%B9%D1%80%D0%B0%D0%B9%D0%BE%D0%BD%D0%B0%D0%B3/" office:name=""><text:span text:style-name="Definition">#мойрайонАГ</text:span></text:a>. ⠀ ⠀ ⠀ </text:p>
      <text:p text:style-name="Text_20_body">⠀ </text:p>
      <text:p text:style-name="Text_20_body">Выкладывать фотографии можно с 24 по 29 мая включительно. Эксперты проекта «Мой район» отберут 10 самых интересных постов. 31 мая мы объявим финалистов и пригласим их на празднование 5-летия проекта «Активный гражданин», которое состоится 1 июня в Парке Горького. Все финалисты получат фирменные подарки от «Активного гражданина», а их фотографии будут выставлены в шатре «Мой район» для финального голосования за звание лучшей. Голосовать за фотографии в течение 2 дней будут гости праздника. Свои голоса они отдадут с помощью специальных стикеров. Автор самого популярного фото получит главный приз – iPhone 8. ⠀</text:p>
      <text:p text:style-name="Text_20_body"><text:line-break/></text:p>
      <text:p text:style-name="Text_20_body">Адрес страницы: <text:a xlink:type="simple" xlink:href="http://mitino.mos.ru/presscenter/important/detail/8107109.html" office:name=""><text:span text:style-name="Definition">http://mitino.mos.ru/presscenter/important/detail/8107109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7:50Z</meta:creation-date>
    <dc:date>2023-07-25T23:27:50Z</dc:date>
  </office:meta>
</office:document-meta>
</file>