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ая-школа-безопасности-чествует-победителей-соревнований"/>Всероссийская «Школа безопасности» чествует победителей соревнований<text:bookmark-end text:name="всероссийская-школа-безопасности-чествует-победителей-соревнований"/></text:h>
      <text:p text:style-name="First_20_paragraph">05.08.2019</text:p>
      <text:p text:style-name="Text_20_body"><text:span text:style-name="T1">Сегодня проводится торжественное закрытие XV Всероссийских соревнований «Школа безопасности», в которых 18 лучших команд из 13 регионов страны боролись за звание лучшей команды страны.</text:span></text:p>
      <text:p text:style-name="Text_20_body">Недельный марафон завершился победой команды Москвы в старшей и младшей группах. Второе место заняли в старшей группе - Республика Удмуртия, в младшей - Челябинская область. Третье место завоевали в старшей группе – Тюменская область, в младшей группе – Краснодарский край.</text:p>
      <text:p text:style-name="Text_20_body">Школьники и юные спортсмены из Брянской, Кемеровской, Московской, Псковской, Тюменской, Челябинской областей, Республики Дагестан, Мари Эл, Удмуртии, Краснодарского края, Ханты-Мансийского автономного округа, Еврейской автономной области и Москвы показывали свои знания и мастерство.</text:p>
      <text:p text:style-name="Text_20_body">В завершении «Школы безопасности» юные спортсмены прошли самое трудное и увлекательное состязание — трехдневный «Маршрут выживания». Участники соревнований ориентировались на местности, шли по заданному маршруту и сплавлялись по реке на плоту, преодолевали различные препятствия, используя специальное снаряжение, как опытные туристы разбивали лагерь, устанавливали палатки и готовили пищу в полевых условиях, искали пострадавших с помощью современных GPS устройств, оказывали им первую помощь и транспортировали через навесную переправу.</text:p>
      <text:p text:style-name="Text_20_body">«Маршрут выживания» был интересный и требовал от команд организованности, внимания, профессиональных навыков, хорошей физической и моральной подготовки. Было сложно, но команды дружно преодолевая этап за этапом, демонстрировали взаимовыручку и успешно применяли полученные знания, быстро находили правильные решения и показали хорошие результаты.</text:p>
      <text:p text:style-name="Text_20_body">На закрытии XV Всероссийских соревновании «Школа безопасности», юных спортсменов приветствовали заместитель министра МЧС России Илья Денисов и руководитель Департамента ГОЧСиПБ Юрий Акимов. Вручив награды победителям, они поздравили всех участников соревнований с высокими показателями профессионального мастерства и пожелали им активно участвовать в формировании культуры безопасности и популяризации здорового образа жизни.</text:p>
      <text:p text:style-name="Text_20_body">Юрий Акимов отметил, как повзрослели ребята за это время, а также выразил уверенность, что дети, участвовавшие в соревнованиях «Школа безопасности», всегда, как настоящие спасатели, придут на помощь людям.</text:p>
      <text:p text:style-name="Text_20_body">Москву на соревнованиях представляли две команды. Одна из них младшая группа Юго-Западного административного округа ГБОУ школа №2009 — туристический клуб «Солнечный ветер» под руководством Сергея Карпушина. Старшую группу представляли учащиеся ГБОУ школа №629 Южного административного округа столицы, под руководством Сергея Кашлева. Несмотря на юный возраст за плечами московских школьников большой опыт. Ребята постоянно занимаются спортивным туризмом, пожарно-прикладным спортом и не первый год участвуют в соревнованиях.</text:p>
      <text:p text:style-name="Text_20_body">Детско-юношеское общественное движение «Школа безопасности» существует уже 20 лет и за это время сотни тысяч детей по всей стране получили знания в области безопасности. Поздравляем всех участников и победителей XV Всероссийских соревнований «Школа безопасности»! </text:p>
      <text:p text:style-name="Text_20_body"><text:line-break/></text:p>
      <text:p text:style-name="Text_20_body"><text:line-break/><text:line-break/></text:p>
      <text:p text:style-name="Text_20_body"><text:line-break/></text:p>
      <text:p text:style-name="Text_20_body">Адрес страницы: <text:a xlink:type="simple" xlink:href="http://mitino.mos.ru/presscenter/important/detail/8262188.html" office:name=""><text:span text:style-name="Definition">http://mitino.mos.ru/presscenter/important/detail/826218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1:17Z</meta:creation-date>
    <dc:date>2023-07-25T23:21:17Z</dc:date>
  </office:meta>
</office:document-meta>
</file>