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осковский-авиационные-центра-открыл-свои-двери-для-сотрудников-департамента-гочсипб-и-организаций-подведомственных-департаменту-гочсипб"/>Московский авиационные центра открыл свои двери для сотрудников Департамента ГОЧСиПБ и организаций, подведомственных Департаменту ГОЧСиПБ<text:bookmark-end text:name="московский-авиационные-центра-открыл-свои-двери-для-сотрудников-департамента-гочсипб-и-организаций-подведомственных-департаменту-гочсипб"/></text:h>
      <text:p text:style-name="First_20_paragraph">13.08.2019</text:p>
      <text:p text:style-name="Text_20_body">В минувшие выходные прошла экскурсия в ГКУ «Московский авиационный центр»</text:p>
      <text:p text:style-name="Text_20_body">Данная экскурсия была организованна в рамках работы Объединенного Совета молодёжи специалистов Департамента ГОЧСиПБ и организаций, подведомственных Департаменту ГОЧСиПБ, и по случаю празднования Дня воздушного флота России.</text:p>
      <text:p text:style-name="Text_20_body">Экскурсия проходила на территории аэропорта Остафьево, вначале экскурсии большое внимание уделили на правила техники безопасности при нахождении на территории аэропорта. Рассказали, как проходит дежурство спасательных смен. Показали какая пожарно-спасательная техника и вертолёты стоят на вооружение московского авиационного центра.</text:p>
      <text:p text:style-name="Text_20_body">В ходе увлекательно путешествию по аэропорту Остафьево экскурсионную группу ознакомили с такие вертолёты как: МИ-26, КА-32, ВК 117С-2 и Bell-429, а также показали спасательный автомобиль.</text:p>
      <text:p text:style-name="Text_20_body">Ведущий специалист Управления по СЗАО Департамента ГОЧСиПБ Александр Каюков поделился своими впечатлениями</text:p>
      <text:p text:style-name="Text_20_body">- Экскурсия в МАЦ прошла хорошо, оставила неизгладимые впечатления особенно от вертолёта МИ-26, самый большой вертолёт из серийно производящихся!</text:p>
      <text:p text:style-name="Text_20_body">Нам довели, как ведётся работа Московского авиационного центра, показали вертолёты, которые находятся на вооружение. Подробно рассказали про каждый из них, даже разрешили посидеть за штурвалом и в отсеках!</text:p>
      <text:p text:style-name="Text_20_body">Александр, как считаете нужно ли устраивать подобные экскурсии для сотрудников Департамента ГОЧСиПБ и организаций, подведомственных Департаменту ГОЧСиПБ?</text:p>
      <text:p text:style-name="Text_20_body">- На мой взгляд такие экскурсии необходимы, чтобы делится опытом и понимать, как работают другие структуры!</text:p>
      <text:p text:style-name="Text_20_body">Сотрудники Управления по СЗАО Департамента ГОЧСиПБ благодарят организаторов за эту прекрасную возможно поближе ознакомится с деятельностью данного подразделения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8279141.html" office:name=""><text:span text:style-name="Definition">http://mitino.mos.ru/presscenter/important/detail/8279141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1:00Z</meta:creation-date>
    <dc:date>2023-07-25T23:21:00Z</dc:date>
  </office:meta>
</office:document-meta>
</file>