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лодые-специалисты-управления-по-сзао-департамента-гочсипб-в-гостях-у-сотрудников-псо-204-и-асо-9"/>Молодые специалисты Управления по СЗАО Департамента ГОЧСиПБ в гостях у сотрудников ПСО №204 и АСО №9<text:bookmark-end text:name="молодые-специалисты-управления-по-сзао-департамента-гочсипб-в-гостях-у-сотрудников-псо-204-и-асо-9"/></text:h>
      <text:p text:style-name="First_20_paragraph">14.08.2019</text:p>
      <text:p text:style-name="Text_20_body">Молодые специалисты Управления по СЗАО Департамента ГОЧСиПБ на днях посетили пожарно-спасательный отряд № 204 и аварийно-спасательный № 9, расположенные в Северо-западном административном округе. Экскурсии прошли в рамках повышения знаний в области обеспечения пожарной безопасности вновь прибывших сотрудников Управления.</text:p>
      <text:p text:style-name="Text_20_body">Пятеро молодых сотрудников в сопровождении заместителя начальника Управления Юрия Черныша начали экскурсию с посещения аварийно-спасательного отряда № 9. Вначале встречи начальник отряда Сергей Кудра провел беседу с молодыми специалистами о правилах безопасности во время нахождения в отряде, потом рассказал об истории его создания.</text:p>
      <text:p text:style-name="Text_20_body">Молодые специалисты посетили часть во время проведения спасателями тренировки по отработке навыков работы в коллекторе. Слаженные действия спасателей помогли быстро выполнить поставленную задачу. Эта тренировка вызвала восхищение у молодых специалистов.</text:p>
      <text:p text:style-name="Text_20_body">Продолжилась увлекательная экскурсия в пожарно-спасательном отряде №204, который является одним из структурных подразделений ПСЦ. Гостей встретил заместитель начальник отряда Дмитрий Овчинников. Дмитрий рассказал об истории отряда, о профессии огнеборца и боевых буднях пожарных. Специалисты Управления увидели, где пожарные занимаются, принимают пищу и отдыхают после выезда на пожар, ближе познакомились со спецтехникой и оборудованием, используемым при борьбе с огнем. Ведущий специалист Виктор Черкасов не упустил возможности и примерил тяжелое обмундирование пожарного.</text:p>
      <text:p text:style-name="Text_20_body">В конце встречи заместитель начальник отряда Дмитрий Овчинников добавил, что в прошлом году ПСО № 204 отметил свой первый серьезный юбилей, десятилетие со дня образования.</text:p>
      <text:p text:style-name="Text_20_body">Такие встречи, несомненно, полезны для молодых сотрудников, так как способствуют повышению у них знаний в области обеспечения пожарной безопасности.</text:p>
      <text:p text:style-name="Text_20_body">Прощаясь, специалисты Управления поблагодарили за увлекательную экскурсию и сделали фото на память.</text:p>
      <text:p text:style-name="Text_20_body"><text:line-break/></text:p>
      <text:p text:style-name="Text_20_body"><text:line-break/></text:p>
      <text:p text:style-name="Text_20_body">Адрес страницы: <text:a xlink:type="simple" xlink:href="http://mitino.mos.ru/presscenter/important/detail/8282665.html" office:name=""><text:span text:style-name="Definition">http://mitino.mos.ru/presscenter/important/detail/8282665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20:55Z</meta:creation-date>
    <dc:date>2023-07-25T23:20:55Z</dc:date>
  </office:meta>
</office:document-meta>
</file>