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T2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едеральная-кадастровая-палата-проведет-профподготовку-кадастровых-инженеров"/>Федеральная кадастровая палата проведет профподготовку кадастровых инженеров<text:bookmark-end text:name="федеральная-кадастровая-палата-проведет-профподготовку-кадастровых-инженеров"/></text:h>
      <text:p text:style-name="First_20_paragraph">18.10.2019</text:p>
      <text:p text:style-name="Text_20_body"><text:span text:style-name="T1">Онлайн-обучение в Корпоративном университете ФКП будет доступно для 20 тысяч специалистов. </text:span></text:p>
      <text:p text:style-name="Text_20_body"><text:line-break/></text:p>
      <text:p text:style-name="Text_20_body"><text:span text:style-name="T2">Федеральная кадастровая палата совместно с крупнейшим отраслевым центром - Московским институтом геодезии и картографии (МИИГАиК) -запустит работу Корпоративного университета в области землеустройства для повышения квалификации кадастровых инженеров.</text:span></text:p>
      <text:p text:style-name="Text_20_body"> Главная причина совместной подготовки онлайн-курса для кадастровых инженеров - отсутствие в сфере профильного дополнительного профессионального образования обучающих услуг, которые в полной мере решали бы задачи повышения квалификации. Согласно действующему законодательству, кадастровые инженеры раз в три года обязаны подтверждать право ведения профессиональной деятельности. К 2020 году подтвердить квалификацию должны около 10 тысяч специалистов в области землеустройства. Всего, как отмечают эксперты, в России трудятся более 20 тысяч кадастровых инженеров.</text:p>
      <text:p text:style-name="Text_20_body"><text:line-break/></text:p>
      <text:p text:style-name="Text_20_body"><text:span text:style-name="T1"> «Высокая квалификация любого специалиста является залогом качественного результата его работы. Объединив широкую теоретическую базу ведущих отраслевых вузов страны и практические наработки Кадастровой палаты, мы получили уникальный образовательный курс, который позволит существенно повысить качество работы профильных специалистов, и, как следствие, - снизить количество отказов при постановке недвижимости на учет»</text:span>, - отметил <text:span text:style-name="T2">глава Федеральной кадастровой палаты Парвиз Тухтасунов.</text:span></text:p>
      <text:p text:style-name="Text_20_body"><text:line-break/></text:p>
      <text:p text:style-name="Text_20_body"/>
      <text:p text:style-name="Text_20_body"><text:span text:style-name="T1">«В условиях быстро меняющегося, развивающегося законодательства в сфере недвижимости, необходимость в повышении профессиональных навыков становится необходимым условием успешной работы в любой организации. Прохождение онлайн-обучения в Корпоративном университете Федеральной кадастровой палаты позволит кадастровым инженерам усовершенствовать свои знания, повысить качество подготавливаемых межевых и технических планов, а также других документов, необходимых для осуществления кадастрового учета»,</text:span> - добавила <text:span text:style-name="T2">директор Кадастровой палаты по Москве Елена Спиридонова. </text:span></text:p>
      <text:p text:style-name="Text_20_body"><text:line-break/></text:p>
      <text:p text:style-name="Text_20_body">Программа обучения кадастровых инженеров включает 11 блоков длительностью более 40 часов. В нее входит изучение действующей законодательной базы, а также различных видов кадастровых работ - от корректного проведения межевания или обследования объекта недвижимости до правильного оформления итоговой документации. Особое внимание уделяется вопросу ответственности кадастровых инженеров.</text:p>
      <text:p text:style-name="Text_20_body"><text:line-break/></text:p>
      <text:p text:style-name="Text_20_body"><text:span text:style-name="T1"> «С начала 2019 года экспертами Кадастровой палаты по Москве обработано порядка 65 тысяч документов, необходимых для осуществления государственного кадастрового учета, подготовленных более 1,5 тысячами кадастровых инженеров»,</text:span> - сообщила <text:span text:style-name="T2">Елена Спиридонова.</text:span></text:p>
      <text:p text:style-name="Text_20_body"><text:line-break/></text:p>
      <text:p text:style-name="Text_20_body">3 Обучение пройдет дистанционно. университет будет представлен на онлайн- платформе. Подтверждением успешного прохождения курса послужат сразу два документа: удостоверение МИЛII'АиКа установленного образца и сертификат Федеральной кадастровой палаты.</text:p>
      <text:p text:style-name="Text_20_body"><text:line-break/></text:p>
      <text:p text:style-name="Text_20_body">Адрес страницы: <text:a xlink:type="simple" xlink:href="http://mitino.mos.ru/presscenter/important/detail/8428502.html" office:name=""><text:span text:style-name="Definition">http://mitino.mos.ru/presscenter/important/detail/8428502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27:09Z</meta:creation-date>
    <dc:date>2023-07-25T23:27:09Z</dc:date>
  </office:meta>
</office:document-meta>
</file>