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ста-зимнего-отдыха-в-ландшафтном-парке-митино"/>Места зимнего отдыха в Ландшафтном парке Митино<text:bookmark-end text:name="места-зимнего-отдыха-в-ландшафтном-парке-митино"/></text:h>
      <text:p text:style-name="First_20_paragraph">06.12.2019</text:p>
      <text:p text:style-name="Text_20_body">Ландшафтный парк «Митино» открыл зимний сезон 2019-2020гг. выступлениями творческих коллективов и аниматоров, показательными мастер-классами по хоккею и фигурному катанию на катке «Льдинка» на фестивальной площади парка. Сейчас каток работает в стандартном режиме. Время работы катка, проката и кассы можно посмотреть на сайте:</text:p>
      <text:p text:style-name="Text_20_body"><text:span text:style-name="T1">http://mitino.bapark.ru/razvlecheniya-i-uslugi/katok/</text:span></text:p>
      <text:p text:style-name="Text_20_body">Также на территории парка располагается хоккейная коробка, на которой все любители хоккея могут бесплатно играть с 13:00 до 22:00.</text:p>
      <text:p text:style-name="Text_20_body"><text:span text:style-name="T1">http://mitino.bapark.ru/sport/xokkejnaya-korobka/</text:span></text:p>
      <text:p text:style-name="Text_20_body">На весь зимний сезон для жителей Северо-Западного административного округа парк подготовил массу интересных занятий начиная от активного вида спорта, заканчивая открытыми творческими мастер-классами по художественно-прикладному творчеству.</text:p>
      <text:p text:style-name="Text_20_body">Для детей пройдут бесплатные и индивидуальные занятия по фигурному катанию, где их научат красиво кататься на коньках и овладеть элементами завораживающего вида спорта на катке «Льдинка» (Набор в соц.группы уже закрыт, а на индивидуальные и групповые занятия еще ведется набор). Вся информация на сайте парка: </text:p>
      <text:p text:style-name="Text_20_body"><text:line-break/></text:p>
      <text:p text:style-name="Text_20_body"><text:span text:style-name="T1">http://mitino.bapark.ru/sport/shkola-figurnogo-kataniya/</text:span></text:p>
      <text:p text:style-name="Text_20_body">Для участников проекта «Московское Долголетие» откроются новые группы по фигурному катанию и лыжам.</text:p>
      <text:p text:style-name="Text_20_body">(Запись в ГБУ ТЦСО «Щукино» района «Митино»)</text:p>
      <text:p text:style-name="Text_20_body"><text:span text:style-name="T1">http://mitino.bapark.ru/sport/konki-dlya-uchastnikov-proekta-moskovskoe-dolgoletie/</text:span></text:p>
      <text:p text:style-name="Text_20_body"><text:line-break/></text:p>
      <text:p text:style-name="Text_20_body">Адрес страницы: <text:a xlink:type="simple" xlink:href="http://mitino.mos.ru/presscenter/important/detail/8544901.html" office:name=""><text:span text:style-name="Definition">http://mitino.mos.ru/presscenter/important/detail/854490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6:11Z</meta:creation-date>
    <dc:date>2023-07-25T23:16:11Z</dc:date>
  </office:meta>
</office:document-meta>
</file>