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ая-вакцинация-против-бешенства"/>Бесплатная вакцинация против бешенства<text:bookmark-end text:name="бесплатная-вакцинация-против-бешенства"/></text:h>
      <text:p text:style-name="First_20_paragraph">30.03.2020</text:p>
      <text:p text:style-name="Text_20_body"><text:line-break/></text:p>
      <text:p text:style-name="Text_20_body">Адрес страницы: <text:a xlink:type="simple" xlink:href="http://mitino.mos.ru/presscenter/important/detail/8795381.html" office:name=""><text:span text:style-name="Definition">http://mitino.mos.ru/presscenter/important/detail/879538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8:32Z</meta:creation-date>
    <dc:date>2023-07-25T23:18:32Z</dc:date>
  </office:meta>
</office:document-meta>
</file>