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для-иностранных-граждан"/>Информация для иностранных граждан<text:bookmark-end text:name="информация-для-иностранных-граждан"/></text:h>
      <text:p text:style-name="First_20_paragraph">24.08.2020</text:p>
      <text:p text:style-name="Text_20_body">Указом Президента Российской Федерации от 15 июня 2020 г. № 392 «О внесении изменений в Указ Президента Российской Федерации от 18 апреля 2020 г. № 274 «О временных мерах по урегулированию правового положения иностранных граждан и лиц без гражданства в Российской Федерации в связи с угрозой дальнейшего распространения новой коронавирусной инфекции (COVID-19)» продлено действие временных мер по урегулированию правового положения иностранных граждан и лиц без гражданства до 15 сентября 2020 года. </text:p>
      <text:p text:style-name="Text_20_body">В обозначенный период иностранным гражданам и лицам без гражданства, а также принимающей стороне не требуется совершать действия для продления сроков временного пребывания (включая продление виз), сроков постановки на миграционный учет, сроков временного и постоянного проживания (включая продление видов на жительство).</text:p>
      <text:p text:style-name="Text_20_body"><text:span text:style-name="T1">Порядок продления срока пребывания иностранных </text:span><text:span text:style-name="T1">граждан</text:span></text:p>
      <text:p text:style-name="Text_20_body">Визы иностранных граждан и лиц без гражданства, срок действия которых истек в период с 15 марта по 15 сентября 2020 года, являются действительными с даты окончания срока их действия, указанного в визе, в течение 185 дней, в том числе для выезда из Российской Федерации, без необходимости оформления транспортной визы.</text:p>
      <text:p text:style-name="Text_20_body">Пример: в случае если срок действия визы истек 1 апреля 2020 года, то данная виза будет действительна для выезда из Российской Федерации еще в течение 185 дней, т.е. до 1 октября 2020 года.</text:p>
      <text:p text:style-name="Text_20_body">В связи с техническими особенностями, в случае истечения срока действия электронной визы в указанный период, для выезда из Российской Федерации необходимо обращаться за оформлением транзитной визы (государственная пошлина в данном случае за выдачу транзитной визы не взимается).</text:p>
      <text:p text:style-name="Text_20_body">При указанных обстоятельствах иностранные граждане и лица без гражданства к административной ответственности не привлекаются.</text:p>
      <text:p text:style-name="Text_20_body"><text:span text:style-name="T1">Осуществление миграционного учета</text:span></text:p>
      <text:p text:style-name="Text_20_body">Иностранные граждане и лица без гражданства, изменившие свое место пребывания (прибывшие в новое место пребывания) в период с 15 марта по 15 сентября 2020 года, подлежат постановке на миграционный учет по месту пребывания в порядке и на условиях, которые установлены Федеральным законом от 18 июля 2006 года № 109-ФЗ «О миграционном учете иностранных граждан и лиц без гражданства в Российской Федерации».</text:p>
      <text:p text:style-name="Text_20_body">Постановка на учет по месту пребывания временно пребывающего иностранного гражданина или лица без гражданства осуществляется на срок, заявленный в уведомлении о прибытии, но не более чем на срок временного пребывания такого иностранного гражданина или лица без гражданства в Российской Федерации, установленный Федеральным законом от 25 июля 2002 года № 115-ФЗ «О правовом положении иностранных граждан в Российской Федерации» или международными договорами Российской Федерации.</text:p>
      <text:p text:style-name="Text_20_body">Течение срока временного пребывания иностранного гражданина или лица без гражданства в Российской Федерации, в случае если он истекает в период с 15 марта по 15 сентября 2020 года, приостанавливается до конца 185-дневного периода.</text:p>
      <text:p text:style-name="Text_20_body">Пример: если срок пребывания иностранного гражданина истек 20 апреля 2020 года, в том числе в случае окончания срока оплаты его патента, то срок его пребывания продлевается на 185 дней начиная с 20 апреля 2020 года. При этом обращение иностранного гражданина или принимающей его стороны в территориальный орган МВД России не требуется.</text:p>
      <text:p text:style-name="Text_20_body"><text:span text:style-name="T1">Осуществление трудовой деятельности иностранными гражданами</text:span></text:p>
      <text:p text:style-name="Text_20_body">Во исполнение распоряжения Правительства Российской Федерации от 16 марта 2020 года № 635-р, а также протокола заседания рабочей группы Государственного совета Российской Федерации по противодействию распространению новой коронавирусной инфекции (COVID-19) под руководством Мэра Москвы С.С.Собянина от 17 марта 2020 года № 4-28-1/20 УВМ ГУ МВД России по г. Москве осуществляет прием документов, оформление и выдачу разрешений на работу иностранным гражданам, находящимся на законных основаниях на территории Российской Федерации, а также прием заявлений о выдаче патента, без необходимости выезда за пределы Российской Федерации и привлечения к административной ответственности, предусмотренной статьей 18.20 Кодекса Российской Федерации об административных правонарушениях.</text:p>
      <text:p text:style-name="Text_20_body">Течение срока действия патентов, срок которых истекал в период с 15 марта по 15 июня 2020 года, приостанавливается до окончания указанного 90-дневного периода. В обозначенный период обращаться для продления срока действия патента, а также производить оплату авансового платежа по налогу на доходы физических лиц иностранным гражданам, осуществляющим трудовую деятельность на основании патента, не требуется.</text:p>
      <text:p text:style-name="Text_20_body">С 16 июня 2020 года трудовая деятельность иностранных граждан осуществляется в порядке, установленном Федеральным законом от 25 июля 2002 года № 115-ФЗ «О правовом положении иностранных граждан в Российской Федерации», за исключением следующих условий:</text:p>
      <text:p text:style-name="Text_20_body">- иностранные граждане, прибывшие в Российскую Федерацию в порядке, не требующем получения визы, вправе обратиться с заявлением о выдаче (продлении, переоформлении) патента без учета требований к установленному сроку подачи документов для его оформления, заявленной цели визита и без обязанности выезда из Российской Федерации;</text:p>
      <text:p text:style-name="Text_20_body">- работодатели, заказчики работ (услуг), получившие в установленном порядке разрешение на привлечение и использование иностранных работников, при условии выполнения установленных ограничений и иных мер, направленных на обеспечение санитарно-эпидемиологического благополучия населения, вправе обратиться с заявлением о выдаче (продлении) разрешения на работу иностранному гражданину, прибывшему в Российскую Федерацию в порядке, требующем получения визы. </text:p>
      <text:p text:style-name="Text_20_body">Такое разрешение выдается без учета требований к заявленной цели визита на срок, который не превышает 15 сентября 2020 года включительно.</text:p>
      <text:p text:style-name="Text_20_body"><text:line-break/></text:p>
      <text:p text:style-name="Text_20_body">Адрес страницы: <text:a xlink:type="simple" xlink:href="http://mitino.mos.ru/presscenter/important/detail/9162620.html" office:name=""><text:span text:style-name="Definition">http://mitino.mos.ru/presscenter/important/detail/916262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0:47Z</meta:creation-date>
    <dc:date>2023-07-25T23:30:47Z</dc:date>
  </office:meta>
</office:document-meta>
</file>