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крытие-круглогодичной-площадки-межрегиональной-ярмарки"/>Открытие круглогодичной площадки межрегиональной ярмарки<text:bookmark-end text:name="открытие-круглогодичной-площадки-межрегиональной-ярмарки"/></text:h>
      <text:p text:style-name="First_20_paragraph">04.09.2020</text:p>
      <text:p text:style-name="Text_20_body"><text:span text:style-name="T1">05.09.2020г.</text:span> запланировано открытие круглогодичной площадки межрегиональной ярмарки </text:p>
      <text:p text:style-name="Text_20_body">по адресу: г.Москва, пересечение ул. Соколово-Мещерская и ул. Юровская, на 30 торговых мест для торговли овощами, фруктами , рыбной и мясомолочной продукцией, кондитерскими изделиями и бакалеей.</text:p>
      <text:p text:style-name="Text_20_body"><text:span text:style-name="T1">Режим работы:</text:span></text:p>
      <text:p text:style-name="Text_20_body">вторник, среда, четверг, пятница, суббота, воскресенье: с 09.00 до 20.00;</text:p>
      <text:p text:style-name="Text_20_body">понедельник: санитарный день.</text:p>
      <text:p text:style-name="Text_20_body"> </text:p>
      <text:p text:style-name="Text_20_body"><text:line-break/></text:p>
      <text:p text:style-name="Text_20_body">Адрес страницы: <text:a xlink:type="simple" xlink:href="http://mitino.mos.ru/presscenter/important/detail/9200335.html" office:name=""><text:span text:style-name="Definition">http://mitino.mos.ru/presscenter/important/detail/9200335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30:07Z</meta:creation-date>
    <dc:date>2023-07-25T23:30:07Z</dc:date>
  </office:meta>
</office:document-meta>
</file>