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</office:automatic-styles>
  <office:body>
    <office:text>
      <text:h text:style-name="Heading_20_3" text:outline-level="3"><text:bookmark-start text:name="программа-вакцинации-от-гриппа."/>Программа вакцинации от гриппа.<text:bookmark-end text:name="программа-вакцинации-от-гриппа."/></text:h>
      <text:p text:style-name="First_20_paragraph">23.09.2020</text:p>
      <text:p text:style-name="Text_20_body">Вакцинации от гриппа начались в Москве 1 сентября. Горожане смогут бесплатно сделать прививку во всех взрослых и детских городских поликлиниках, а также в 44 пунктах мобильной вакцинации. Всего в городе будет работать около 450 пунктов вакцинации от гриппа, сообщил Министр Правительства Москвы, руководитель <text:a xlink:type="simple" xlink:href="https://www.mos.ru/dzdrav/" office:name=""><text:span text:style-name="Definition">Департамента здравоохранения</text:span></text:a> <text:a xlink:type="simple" xlink:href="https://www.mos.ru/dzdrav/structure/person/14762093/" office:name=""><text:span text:style-name="Definition">Алексей Хрипун</text:span></text:a>.</text:p>
      <text:p text:style-name="P1"><text:span text:style-name="T1">«1 сентября в Москве началась вакцинация от гриппа. В этом году это мероприятие является особенно важным, потому что предстоящий подъем сезонной заболеваемости 2020–2021 года имеет свои особенности. Поэтому защитить себя от гриппа именно сейчас — очень важная задача, когда еще теплая погода. Вакцинация от гриппа является самой надежной мерой защиты от этой инфекции. После прививки антитела к вирусу гриппа вырабатываются в течение двух недель, а действуют они год»</text:span>, — отметил Алексей Хрипун.</text:p>
      <text:p text:style-name="First_20_paragraph">Пункты мобильной вакцинации работают на 36 станциях метро, на двух станциях Московского центрального кольца и на двух железнодорожных платформах, а также в четырех центрах госуслуг «Мои документы».</text:p>
      <text:p text:style-name="Text_20_body">«Мы постарались организовать программу так, чтобы сделать прививку от гриппа горожане могли быстро и удобно», — добавил руководитель Департамента.</text:p>
      <text:p text:style-name="Text_20_body">Для вакцинации понадобится только паспорт и письменное согласие, которое оформляется на месте. Перед прививкой проводится медицинский осмотр, врач определяет возможные противопоказания, а после процедуры пациент получает сертификат и рекомендации. На это уйдет 10–15 минут.</text:p>
      <text:p text:style-name="Text_20_body">Прививку в мобильных пунктах может сделать любой человек старше 18 лет вне зависимости от места регистрации. Беременные могут привиться только в поликлиниках. Горожане младше 18 лет имеют возможность поставить вакцину в поликлиниках, детских садах, школах и колледжах.</text:p>
      <text:p text:style-name="Text_20_body">Узнать место и время работы прививочных пунктов, а также другую подробную информацию о вакцинации от гриппа, можно <text:a xlink:type="simple" xlink:href="https://mosgorzdrav.ru/antivirus" office:name=""><text:span text:style-name="Definition">на сайте Департамента здравоохранения Москвы</text:span></text:a>.</text:p>
      <text:p text:style-name="Text_20_body">В мобильных пунктах работают квалифицированные специалисты, а процедура проходит с соблюдением всех санитарных норм: врачам измеряют температуру, они сдают тесты на коронавирусную инфекцию, а в случае выявления симптомов ОРВИ не допускаются на работу.</text:p>
      <text:p text:style-name="Text_20_body">Вакцинация — самый эффективный и безопасный способ защиты от гриппа и его осложнений. Защитный эффект от прививки проявляется через 10–15 дней после введения вакцины и длится около года. За последние годы в Москве не было зафиксировано ни одного случая тяжелых осложнений от гриппа среди тех, кто сделал прививку.</text:p>
      <text:p text:style-name="Text_20_body">Вакцинация проводится отечественными препаратами, разработанными по рекомендациям Всемирной организации здравоохранения. Все вакцины являются инактивированными, то есть не содержат живого вируса и не могут привести к заболеваниям. Препараты, применяемые на территории Российской Федерации, прошли обязательную государственную сертификацию и полностью безопасны, что подтверждено многочисленными исследованиями.</text:p>
      <text:p text:style-name="Text_20_body"><text:line-break/></text:p>
      <text:p text:style-name="Text_20_body">Адрес страницы: <text:a xlink:type="simple" xlink:href="http://mitino.mos.ru/presscenter/important/detail/9264193.html" office:name=""><text:span text:style-name="Definition">http://mitino.mos.ru/presscenter/important/detail/9264193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6T05:29:14Z</meta:creation-date>
    <dc:date>2023-06-26T05:29:14Z</dc:date>
  </office:meta>
</office:document-meta>
</file>