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анцевальная-студия-жизнь-в-танце-объявляет-набор-на-бесплатные-занятия-для-граждан-40"/>Танцевальная студия "Жизнь в танце" объявляет набор на бесплатные занятия для граждан 40+<text:bookmark-end text:name="танцевальная-студия-жизнь-в-танце-объявляет-набор-на-бесплатные-занятия-для-граждан-40"/></text:h>
      <text:p text:style-name="First_20_paragraph">25.09.2020</text:p>
      <text:p text:style-name="Text_20_body"><text:line-break/></text:p>
      <text:p text:style-name="Text_20_body">Адрес страницы: <text:a xlink:type="simple" xlink:href="http://mitino.mos.ru/presscenter/important/detail/9270125.html" office:name=""><text:span text:style-name="Definition">http://mitino.mos.ru/presscenter/important/detail/9270125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2T20:41:07Z</meta:creation-date>
    <dc:date>2023-06-12T20:41:07Z</dc:date>
  </office:meta>
</office:document-meta>
</file>