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теринары-напоминают-о-необходимости-вакцинации-питомцев-против-бешенства"/>Ветеринары напоминают о необходимости вакцинации питомцев против бешенства<text:bookmark-end text:name="ветеринары-напоминают-о-необходимости-вакцинации-питомцев-против-бешенства"/></text:h>
      <text:p text:style-name="First_20_paragraph">28.09.2020</text:p>
      <text:p text:style-name="Text_20_body">   28 сентября отмечается Всемирный день борьбы против бешенства. Столичные ветеринары напоминают, что вакцинация – не прихоть владельца животного, а обязанность.</text:p>
      <text:p text:style-name="Text_20_body">  Бешенство - опасное для человека и животных вирусное заболевание. Больше всех к заболеванию восприимчивы кошки и рогатый скот, чуть меньше - собаки, овцы, козы, лошади и приматы. Как правило, вирус передается через слюну при укусе или попадании слюны в рану. Вирус также может попасть в организм через слизистые и поврежденную кожу, на которую каким-то образом попала слюна - например, если зараженная собака облизывает рану у здорового животного. Опасность бешенства заключается в том, что у заболевания длинный инкубационный период и за несколько дней до появления первых симптомов животное уже может заразить других питомцев. Вирус атакует нервную систему - чем ближе пораженное место к мозгу, тем быстрее прогрессирует болезнь. Поэтому укусы в область головы и шеи особенно опасны. Это заболевание может проявиться через несколько недель после контакта с зараженным животным, а после уже не дает шансов — спасти человека или животное с симптомами бешенства невозможно. Лучшей защитой от этого опасного заболевания является вакцинация, которая является единственным надежным способом, позволяющим избежать заражения бешенством, сохраняет жизнь животному и здоровье владельцу. Владельцам следует знать, что к вакцинации против бешенства допускаются только клинически здоровые животные. Если питомец ослаблен, болеет или находится в стадии выздоровления, вакцинацию обязательно переносят. Москвичи могут привить своих питомцев против бешенства, как в стационарных государственных ветеринарных учреждениях, так и на временных пунктах вакцинации, расположенных в шаговой доступности. Также, для вакцинации можно вызвать на дом ветеринарного специалиста. Прививки от бешенства делаются бесплатно отечественной вакциной «Рабикан». Вакцинируются не только кошки и собаки, но и хорьки, еноты и даже сурикаты. Комитетом ветеринарии города Москвы в 2020 году организовано более 1,4 тысяч временных прививочных пунктов, на которых вакцинировано против бешенства более 25 тыс. домашних животных. Всего в Москве за текущий год вакцинировано против бешенства уже более 300 тысяч животных.</text:p>
      <text:p text:style-name="Text_20_body"><text:line-break/></text:p>
      <text:p text:style-name="Text_20_body"><text:span text:style-name="T1">СББЖ Северо-Западного АО</text:span></text:p>
      <text:p text:style-name="Text_20_body"><text:span text:style-name="T1">Плановые прививочные пункты стационарные</text:span></text:p>
      <text:p text:style-name="Text_20_body"><text:span text:style-name="T1">Строгино</text:span> <text:span text:style-name="T1">-</text:span> ул. Таллинская, д.24., корп. 4 (ОДС) - <text:span text:style-name="T2">02.10.2020 16:00-19:00</text:span></text:p>
      <text:p text:style-name="Text_20_body"><text:span text:style-name="T1">Митино -</text:span> ул. Барышиха, д. 44, корп. 1 (ОДС) - <text:span text:style-name="T2">02.10.2020 16:00-19:00</text:span></text:p>
      <text:p text:style-name="Text_20_body"><text:span text:style-name="T1">Куркино -</text:span> ул. Воротынская, д. 16 (выгульная площадка) - <text:span text:style-name="T2">03.10.2020 15:00-19:00</text:span></text:p>
      <text:p text:style-name="Text_20_body"><text:span text:style-name="T1">Хорошево-Мневники -</text:span> Карамышевская набережная д. 12 корп. 1 (выгульная площадка) - <text:span text:style-name="T2">04.10.2020 13:00-17:00</text:span></text:p>
      <text:p text:style-name="Text_20_body"><text:span text:style-name="T1">Южное тушино -</text:span> ул. Фабрициуса д. 33, корп. 5 (выгульная площадка) - <text:span text:style-name="T2">04.10.2020 13:00-17:00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9276510.html" office:name=""><text:span text:style-name="Definition">http://mitino.mos.ru/presscenter/important/detail/927651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8:29Z</meta:creation-date>
    <dc:date>2023-07-25T23:18:29Z</dc:date>
  </office:meta>
</office:document-meta>
</file>