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для-поступающих-в-квву-имени-генерала-армии-с.м.-штеменко"/>Информация для поступающих в КВВУ имени генерала армии С.М. Штеменко<text:bookmark-end text:name="информация-для-поступающих-в-квву-имени-генерала-армии-с.м.-штеменко"/></text:h>
      <text:p text:style-name="First_20_paragraph">22.10.2020</text:p>
      <text:p text:style-name="Text_20_body">Краснодарское высшее военное училище имени генерала армии С.М. Штеменко готовит военных специалистов по защите информации для всех видов и родов войск Вооруженных Сил РФ, главных и центральных управлений Министерства обороны РФ и других федеральных органов исполнительной власти РФ;</text:p>
      <text:p text:style-name="Text_20_body">- с высшим образованием по специальности –Информационная безопасность автоматизированных систем (срок обучения -5 лет);</text:p>
      <text:p text:style-name="Text_20_body">- со средним профессиональным образованием по специальности –информационная безопасность автоматизированных систем (срок обучения-2 года 10 месяцев).</text:p>
      <text:p text:style-name="Text_20_body">Условия и порядок приема в военное училище определены Порядком и условиями приема в образовательные организации высшего образования, находящиеся в ведении Министерства Обороны РФ, утвержденные приказом Министра Обороны РФ от 7.апреля 2015 года № 185.</text:p>
      <text:p text:style-name="Text_20_body">Подробная информация по порядку приема в военное училище размещена на официальном сайте Министерства Обороны РФ : <text:span text:style-name="T1">kvvu.mil.ru</text:span></text:p>
      <text:p text:style-name="Text_20_body">Лица, изъявившие желание поступать в Краснодарское высшее военное училище подают заявление в военный комиссариат (объединенного, Митинского района СЗАО г. Москвы) до 01 апреля года приема в ВВУЗ.</text:p>
      <text:p text:style-name="Text_20_body">Телефон для справок: 8(495)7544041</text:p>
      <text:p text:style-name="Text_20_body"><text:line-break/></text:p>
      <text:p text:style-name="Text_20_body">Адрес страницы: <text:a xlink:type="simple" xlink:href="http://mitino.mos.ru/presscenter/important/detail/9347192.html" office:name=""><text:span text:style-name="Definition">http://mitino.mos.ru/presscenter/important/detail/934719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7:06Z</meta:creation-date>
    <dc:date>2023-07-25T23:27:06Z</dc:date>
  </office:meta>
</office:document-meta>
</file>