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истрация-домашних-животных-в-ветеринарной-службе-а-также-о-сервисе-поиска-животных-через-портал-mos.ru"/>Регистрация домашних животных в ветеринарной службе, а также о сервисе поиска животных через портал mos.ru<text:bookmark-end text:name="регистрация-домашних-животных-в-ветеринарной-службе-а-также-о-сервисе-поиска-животных-через-портал-mos.ru"/></text:h>
      <text:p text:style-name="First_20_paragraph">29.01.2021</text:p>
      <text:p text:style-name="Text_20_body"><text:span text:style-name="T1">С чего начинается забота о питомцах?</text:span></text:p>
      <text:p text:style-name="Text_20_body"><text:line-break/></text:p>
      <text:p text:style-name="Text_20_body">1. Собак нужно обязательно регистрировать, а кошек по желанию.</text:p>
      <text:p text:style-name="Text_20_body">2. Регистрация проводится с 3-х месячного возраста питомца или в момент приобретения (если питомец старше 3-х месяцев) в ближайшей к месту содержания питомца государственной ветеринарной клинике.</text:p>
      <text:p text:style-name="Text_20_body"><text:line-break/></text:p>
      <text:p text:style-name="Text_20_body"><text:span text:style-name="T1">Регистрация питомца позволит:</text:span></text:p>
      <text:p text:style-name="Text_20_body"><text:line-break/></text:p>
      <text:p text:style-name="Text_20_body">- получать уведомления о необходимости вакцинировать животное;</text:p>
      <text:p text:style-name="Text_20_body">- узнавать об актуальных акциях и новых услугах;</text:p>
      <text:p text:style-name="Text_20_body">- повысить вероятность нахождения потерявшегося животного.</text:p>
      <text:p text:style-name="Text_20_body"><text:line-break/></text:p>
      <text:p text:style-name="Text_20_body">ПРИ РЕГИСТРАЦИИ ВЫ ПОЛУЧИТЕ:</text:p>
      <text:p text:style-name="Text_20_body"><text:line-break/></text:p>
      <text:p text:style-name="Text_20_body">1. Регистрационное удостоверение</text:p>
      <text:p text:style-name="Text_20_body">2. Рекомендации по содержанию и уходу за животным</text:p>
      <text:p text:style-name="Text_20_body">3. Познакомитесь с планом вакцинации питомца</text:p>
      <text:p text:style-name="Text_20_body"><text:line-break/></text:p>
      <text:p text:style-name="Text_20_body">За отсутствие регистрации хозяин несет административную ответственность!</text:p>
      <text:p text:style-name="Text_20_body">Берегите своих питомцев!</text:p>
      <text:p text:style-name="Text_20_body"><text:line-break/></text:p>
      <text:p text:style-name="Text_20_body">Ссылка о регистрации животного https://www.youtube.com/watch?v=UxcVSNxAkb0&amp;feature=youtu.be</text:p>
      <text:p text:style-name="Text_20_body"><text:line-break/></text:p>
      <text:p text:style-name="Text_20_body">Ссылка на сервис поиска животных https://www.mos.ru/pgu/ru/app/dvm/067901/#step_1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9674374.html" office:name=""><text:span text:style-name="Definition">http://mitino.mos.ru/presscenter/important/detail/967437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8:26Z</meta:creation-date>
    <dc:date>2023-07-25T23:18:26Z</dc:date>
  </office:meta>
</office:document-meta>
</file>