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праве-района-митино-состоялось-заседание-молодёжной-модели-оон"/>В управе района Митино состоялось заседание Молодёжной Модели ООН<text:bookmark-end text:name="в-управе-района-митино-состоялось-заседание-молодёжной-модели-оон"/></text:h>
      <text:p text:style-name="First_20_paragraph">14.02.2021</text:p>
      <text:p text:style-name="Text_20_body">13 февраля 2021 года в управе района Митино состоялось заседание Молодёжной Модели ООН, организованное Молодёжной палатой Митино.</text:p>
      <text:p text:style-name="Text_20_body">Модель представляла собой многофункциональную интеллектуальную ролевую игру, в которой имитируется заседание Генеральной Ассамблеи ООН. </text:p>
      <text:p text:style-name="Text_20_body">Основная цель игры - привлечение внимания молодёжи к глобальным проблемам человечества.</text:p>
      <text:p text:style-name="Text_20_body">На заседании присутствовала молодежь района Митино, которая представляла делегатов от 10 стран: Ирака, КНДР, Нидерландов, Норвегии, РФ, США, Украины, Швейцарии, ЮАР и Японии. </text:p>
      <text:p text:style-name="Text_20_body">В качестве повестки рассматривался вопрос разработки мер по ликвидации международного терроризма. </text:p>
      <text:p text:style-name="Text_20_body">По итогам заседания были представлены 2 резолюции. Лучшим спикером ролевой игры стал ученик школы №1538 Самойлов Роман.</text:p>
      <text:p text:style-name="Text_20_body">Спасибо всем делегатам за активное участие и проявленный интерес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9713351.html" office:name=""><text:span text:style-name="Definition">http://mitino.mos.ru/presscenter/important/detail/971335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45:23Z</meta:creation-date>
    <dc:date>2023-07-26T02:45:23Z</dc:date>
  </office:meta>
</office:document-meta>
</file>