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враля-2021-года-в-театре-российской-армии-состоялось-торжественная-церемония-вручения-наградных-документов-ссср"/>11 февраля 2021 года в театре Российской Армии состоялось торжественная церемония вручения наградных документов СССР<text:bookmark-end text:name="февраля-2021-года-в-театре-российской-армии-состоялось-торжественная-церемония-вручения-наградных-документов-ссср"/></text:h>
      <text:p text:style-name="First_20_paragraph">15.02.2021</text:p>
      <text:p text:style-name="Text_20_body">11 февраля 2021 года в театре Российской Армии состоялось торжественная церемония вручения наградных документов СССР родственникам военнослужащих, участников Великой Отечественной войны.</text:p>
      <text:p text:style-name="Text_20_body">Людмиле Евгеньевне Гуриновой, проживающей в районе Куркино вручили удостоверение к ордену Красной Звезды, которым был награжден ее отец краснофлотец Никифоров Евгений Яковлевич, участник Великой Отечественной войны.</text:p>
      <text:p text:style-name="Text_20_body">Оказал содействие в данном мероприятии Военный комиссариат (объединенного, Митинского района СЗАО города Москвы), в лице Военного комиссара С. Французова</text:p>
      <text:p text:style-name="Text_20_body"><text:line-break/></text:p>
      <text:p text:style-name="Text_20_body">Адрес страницы: <text:a xlink:type="simple" xlink:href="http://mitino.mos.ru/presscenter/important/detail/9714859.html" office:name=""><text:span text:style-name="Definition">http://mitino.mos.ru/presscenter/important/detail/971485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9:53Z</meta:creation-date>
    <dc:date>2023-07-25T23:29:53Z</dc:date>
  </office:meta>
</office:document-meta>
</file>