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-28-февраля-будет-изменен-график-работы-катка-с-искусственным-льдом-по-адресу-ул.-барышиха-вл.33-стр.1"/>27 и 28 февраля будет изменен график работы катка с искусственным льдом по адресу ул. Барышиха вл.33, стр.1<text:bookmark-end text:name="и-28-февраля-будет-изменен-график-работы-катка-с-искусственным-льдом-по-адресу-ул.-барышиха-вл.33-стр.1"/></text:h>
      <text:p text:style-name="First_20_paragraph">24.02.2021</text:p>
      <text:h text:style-name="Heading_20_1" text:outline-level="1"><text:bookmark-start text:name="внимание"/>ВНИМАНИЕ!<text:bookmark-end text:name="внимание"/></text:h>
      <text:p text:style-name="First_20_paragraph"><text:span text:style-name="T1">27.02.2021 в 12.00</text:span> на катке с искусственным льдом, по адресу: ул. Барышиха вл.33, стр.1 будет проводиться спортивное мероприятие «Лед надежды нашей»<text:line-break/><text:span text:style-name="T2">Каток для посещения будет закрыт с 12.00 до 14.00</text:span></text:p>
      <text:p text:style-name="Text_20_body"><text:span text:style-name="T1">28.02.2021 с 10.00 до 19.00</text:span> на катке с искусственным льдом, по адресу: ул. Барышиха вл.33, стр.1 будет проводиться спортивное мероприятие: «Хоккейный праздник в Митино».<text:line-break/><text:span text:style-name="T2">Каток для посещения будет закрыт с 10.00 до 19.00</text:span></text:p>
      <text:h text:style-name="Heading_20_1" text:outline-level="1"><text:bookmark-start text:name="section"/><text:bookmark-end text:name="section"/></text:h>
      <text:p text:style-name="First_20_paragraph"><text:line-break/></text:p>
      <text:p text:style-name="Text_20_body">Адрес страницы: <text:a xlink:type="simple" xlink:href="http://mitino.mos.ru/presscenter/important/detail/9736274.html" office:name=""><text:span text:style-name="Definition">http://mitino.mos.ru/presscenter/important/detail/973627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2:03Z</meta:creation-date>
    <dc:date>2023-07-25T23:32:03Z</dc:date>
  </office:meta>
</office:document-meta>
</file>