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лектронная-трудовая-книжка-удобный-и-быстрый-доступ-к-информации-о-трудовой-деятельности"/>Электронная трудовая книжка – удобный и быстрый доступ к информации о трудовой деятельности<text:bookmark-end text:name="электронная-трудовая-книжка-удобный-и-быстрый-доступ-к-информации-о-трудовой-деятельности"/></text:h>
      <text:p text:style-name="First_20_paragraph">17.03.2021</text:p>
      <text:p text:style-name="Text_20_body"><text:line-break/></text:p>
      <text:p text:style-name="Text_20_body"><text:span text:style-name="T1">ГУ-Главное управление ПФР №9 по г. Москве и Московской области</text:span> в связи с поступающими вопросами от граждан, особенно предпенсионного возраста, напоминает, что в соответствии с изменениями в законодательстве, сведения о своей трудовой деятельности можно получить не только в форме бумажной выписки, но и в электронном виде – на Едином портале государственных и муниципальных услуг (www.gosuslugi.ru ), через личный кабинет на сайте ПФР (www.es.pfrf.ru ), либо через специальное приложение для смартфонов.</text:p>
      <text:p text:style-name="Text_20_body"><text:span text:style-name="T1">«Важно отметить, что с 2021 года</text:span> выписка со сведениями о трудовой деятельности дополнена новым разделом, где в графе «Периоды работы» отражаются периоды трудовой деятельности до 31 декабря 2019 г. включительно, учтенные на индивидуальном лицевом счете на основании сведений индивидуального (персонифицированного) учета, представленных работодателями» - пояснила <text:span text:style-name="T1">начальник Главного управления ПФР №9 Людмила Тарасова.</text:span></text:p>
      <text:p text:style-name="Text_20_body">Выписка в форме электронного документа заверяется электронно-цифровой подписью ПФР и по юридической значимости соответствует бумажному аналогу. Ее можно хранить на любом носителе информации, распечатать или сразу направить по электронной почте по месту требования.</text:p>
      <text:p text:style-name="Text_20_body">Гражданам, которым необходимо заказать выписку из электронной трудовой книжки на Едином Портале государственных и муниципальных услуг (www.gosuslugi.ru ), следует зайти в раздел «Услуги» и выбрать «Работа и занятость». Далее – нажать кнопку «Трудовое право» и заказать «Выписку из электронной трудовой книжки». После запроса сформированный документ придет в личный кабинет гражданина.</text:p>
      <text:p text:style-name="Text_20_body">Для того чтобы войти в личный кабинет на сайте ПФР, необходимо зарегистрироваться и получить подтвержденную учетную запись в Единой системе идентификации и аутентификации (ЕСИА) на сайте www.gosuslugi.ru .</text:p>
      <text:p text:style-name="Text_20_body">Если гражданин желает получить сформированную выписку на электронную почту, то сделать это можно в разделе «Электронная трудовая книжка», при этом выбрав опцию «Заказать справку о трудовой деятельности». После ознакомления с информацией следует «Запросить» сведения.</text:p>
      <text:p text:style-name="Text_20_body">Информацию из ЭТК можно получить также в бумажном виде, обратившись в территориальный орган ПФР (прием по предварительной записи).</text:p>
      <text:p text:style-name="Text_20_body"><text:line-break/></text:p>
      <text:p text:style-name="Text_20_body">Адрес страницы: <text:a xlink:type="simple" xlink:href="http://mitino.mos.ru/presscenter/important/detail/9790770.html" office:name=""><text:span text:style-name="Definition">http://mitino.mos.ru/presscenter/important/detail/979077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31Z</meta:creation-date>
    <dc:date>2023-07-25T23:26:31Z</dc:date>
  </office:meta>
</office:document-meta>
</file>