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рахователям-о-возможности-дистанционно-направлять-обращения-в-пфр-по-вопросам-отчетности-по-форме-сзв-тд"/>Страхователям: о возможности дистанционно направлять обращения в ПФР по вопросам отчетности по форме СЗВ-ТД<text:bookmark-end text:name="страхователям-о-возможности-дистанционно-направлять-обращения-в-пфр-по-вопросам-отчетности-по-форме-сзв-тд"/></text:h>
      <text:p text:style-name="First_20_paragraph">23.03.2021</text:p>
      <text:p text:style-name="Text_20_body"><text:span text:style-name="T1">ГУ-Главное управление ПФР №9 по г. Москве и Московской области</text:span> в связи с многочисленными обращениями на горячую линию в период подготовки отчётности в ПФР, ещё раз напоминает, о запуске сервиса, позволяющего страхователю, в том числе оператору дистанционно обратится в службу технической поддержки ПФР и получить консультацию по вопросам отчетности, представляемой по форме «Сведения о трудовой деятельности зарегистрированного лица (СЗВ-ТД)».</text:p>
      <text:p text:style-name="Text_20_body"><text:span text:style-name="T1">ВАЖНО:</text:span> Сервис позволяет получить квалифицированную консультацию по вопросам отчетности по индивидуальному (персонифицированному) учету, представляемой в ПФР посредством ЭДО.</text:p>
      <text:p text:style-name="Text_20_body">Обращение следует направлять по форме «обращение страхователя» / «обращение оператора» на электронный адрес</text:p>
      <text:p text:style-name="Text_20_body"><text:span text:style-name="T1">otchet_pfr@101.pfr.ru.</text:span></text:p>
      <text:p text:style-name="Text_20_body"><text:span text:style-name="T1">СПРАВОЧНО:</text:span> Информация об отчетности по форме «Сведения о трудовой деятельности зарегистрированного лица (СЗВ-ТД)», в том числе о порядке её заполнения,сроках представления, формате сведений и др. размещены на официальном сайте Пенсионного фонда РФ в разделе «Электронная трудовая книжка» (pfr.gov.ru).</text:p>
      <text:p text:style-name="Text_20_body"><text:a xlink:type="simple" xlink:href="https://pfr.gov.ru/files/branches/komi/forma_obrascheniya_strahovatelya.doc" office:name=""><text:span text:style-name="Definition"><text:span text:style-name="T2">Форма обращения страхователя</text:span></text:span></text:a></text:p>
      <text:p text:style-name="Text_20_body"><text:line-break/></text:p>
      <text:p text:style-name="Text_20_body">Адрес страницы: <text:a xlink:type="simple" xlink:href="http://mitino.mos.ru/presscenter/important/detail/9805658.html" office:name=""><text:span text:style-name="Definition">http://mitino.mos.ru/presscenter/important/detail/980565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6:28Z</meta:creation-date>
    <dc:date>2023-07-25T23:26:28Z</dc:date>
  </office:meta>
</office:document-meta>
</file>