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зывная-кампания-весна-2021"/>ПРИЗЫВНАЯ КАМПАНИЯ «ВЕСНА-2021»<text:bookmark-end text:name="призывная-кампания-весна-2021"/></text:h>
      <text:p text:style-name="First_20_paragraph">02.04.2021</text:p>
      <text:p text:style-name="Text_20_body"><text:line-break/></text:p>
      <text:p text:style-name="Text_20_body">В Митинском военном комиссариате с 1 апреля 2021 года началась работа призывных комиссий, в состав которых входят представители военкомата, полиции, управ районов, муниципальных округов.</text:p>
      <text:p text:style-name="Text_20_body">Армейский строй пополнится юнармейцами которые будут проходить военную службу по призыву в воинских частях Западного военного округа Министерства обороны Российской Федерации.</text:p>
      <text:p text:style-name="Text_20_body">Все ограничения связанные с коронавирусом сохраняются. Всем посетителям военного комиссариата будет проводиться термометрия, на территории военного комиссариата разрешено пребывание только в средствах индивидуальной защиты (далее СИЗ).</text:p>
      <text:p text:style-name="Text_20_body">В целях достоверного информирования граждан о ходе весенней призывной кампании 2021 года и для разъяснения граждан порядка исполнения гражданами воинской обязанности довожу до Вашего сведения, что в период с 1 апреля по 15 июля 2021 года будут работать «Горячие линии»:</text:p>
      <text:p text:style-name="Text_20_body">Правительства Москвы- тел.8(495)679-19-26</text:p>
      <text:p text:style-name="Text_20_body">Время работы: рабочие дни 09.00-18.00</text:p>
      <text:p text:style-name="Text_20_body">предвыходные и предпраздничные дни 9.00-17.00</text:p>
      <text:p text:style-name="Text_20_body">обеденный перерыв 13.00-14.00</text:p>
      <text:p text:style-name="Text_20_body">Совета родителей военнослужащих г. Москвы- тел.8(495)676-97-57</text:p>
      <text:p text:style-name="Text_20_body">Время работы: рабочие дни 9.00-18.00</text:p>
      <text:p text:style-name="Text_20_body">предвыходные и предпраздничные дни 9.00-17.00</text:p>
      <text:p text:style-name="Text_20_body">обеденный перерыв 13.00-14.00</text:p>
      <text:p text:style-name="Text_20_body"><text:line-break/></text:p>
      <text:p text:style-name="Text_20_body">Адрес страницы: <text:a xlink:type="simple" xlink:href="http://mitino.mos.ru/presscenter/important/detail/9837833.html" office:name=""><text:span text:style-name="Definition">http://mitino.mos.ru/presscenter/important/detail/983783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9:48Z</meta:creation-date>
    <dc:date>2023-07-25T23:29:48Z</dc:date>
  </office:meta>
</office:document-meta>
</file>