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информация-для-призывников-2021"/>Информация для призывников 2021<text:bookmark-end text:name="информация-для-призывников-2021"/></text:h>
      <text:p text:style-name="First_20_paragraph">13.05.2021</text:p>
      <text:p text:style-name="Text_20_body"><text:span text:style-name="T1">ИНФОРМАЦИЯ ДЛЯ ПРИЗЫВНИКОВ</text:span></text:p>
      <text:p text:style-name="Text_20_body">С 1 апреля по 15 июля 2021 года проводится призыв на военную службу</text:p>
      <text:p text:style-name="Text_20_body">Призыву на военную службу подлежат граждане Российской Федерации мужского пола в возрасте от 18 до 27 лет, состоящие или обязанные состоять на воинском учете и не пребывающие в запасе.</text:p>
      <text:p text:style-name="Text_20_body">После определения категории годности к военной службе призывная комиссия района принимает одно из следующих решений:</text:p>
      <text:list text:style-name="L1">
        <text:list-item>
          <text:p text:style-name="P1"><text:span text:style-name="T2">о призыве на военную службу;</text:span></text:p>
        </text:list-item>
        <text:list-item>
          <text:p text:style-name="P1"><text:span text:style-name="T2">о направлении на альтернативную гражданскую службу;</text:span></text:p>
        </text:list-item>
        <text:list-item>
          <text:p text:style-name="P1"><text:span text:style-name="T2">о предоставлении отсрочки от призыва на военную службу;</text:span></text:p>
        </text:list-item>
        <text:list-item>
          <text:p text:style-name="P1"><text:span text:style-name="T2">об освобождении от призыва на военную службу;</text:span></text:p>
        </text:list-item>
        <text:list-item>
          <text:p text:style-name="P1"><text:span text:style-name="T2">о зачислении в запас;</text:span></text:p>
        </text:list-item>
        <text:list-item>
          <text:p text:style-name="P1"><text:span text:style-name="T2">об освобождении от исполнения воинской обязанности.</text:span></text:p>
        </text:list-item>
      </text:list>
      <text:p text:style-name="First_20_paragraph"><text:span text:style-name="T3">Обращаем Ваше внимание,</text:span></text:p>
      <text:p text:style-name="Text_20_body"><text:span text:style-name="T3">что вышеуказанные решения выносит, только призывная комиссия, а не учебное заведение, военный комиссариат, другие учреждения</text:span></text:p>
      <text:p text:style-name="Text_20_body">После чего, в разделе «II. Решение призывной комиссии» (страница 4-5) удостоверения гражданина, подлежащего призыву на военную службу делается соответствующая запись.</text:p>
      <text:p text:style-name="Text_20_body">В случае отсутствия записи о принятом решении призывной комиссии Вам необходимо явится в военный комиссариат (объединенного, Митинского района СЗАО города Москвы) по адресу: г. Москва, Пятницкое шоссе д.6, корпус 4, для внесения записи о принятом решении призывной комиссии.</text:p>
      <text:p text:style-name="Text_20_body">Дополнительно информируем Вас, что в случае окончания отсрочки от призыва на военную службу или отчисления из учебного заведения Вам необходимо прибыть в военный комиссариат, для направления Вас на призывную комиссию, которая примет одно из решений.</text:p>
      <text:p text:style-name="Text_20_body">Гражданам, подлежащим призыву на военную службу и не прошедшим ее без уважительной причины, до 27 лет, призывной комиссией выносится заключение о том, что гражданин не прошел военную службу по призыву, не имея на то законных оснований с последующей выдачей справки взамен военного билета.</text:p>
      <text:p text:style-name="Text_20_body">В случае неисполнения требований Федерального закона от 28.03.1998 № 53-ФЗ «О воинской обязанности и военной службе» Вы можете быть привлечены к уголовной или административной ответственности.</text:p>
      <text:p text:style-name="Text_20_body"><text:line-break/></text:p>
      <text:p text:style-name="Text_20_body">Адрес страницы: <text:a xlink:type="simple" xlink:href="http://mitino.mos.ru/presscenter/important/detail/9941270.html" office:name=""><text:span text:style-name="Definition">http://mitino.mos.ru/presscenter/important/detail/994127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9:45Z</meta:creation-date>
    <dc:date>2023-07-25T23:29:45Z</dc:date>
  </office:meta>
</office:document-meta>
</file>