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шеходная-экскурсия-по-спасо-тушинскому-городищу-пройдет-7-июля"/>Пешеходная экскурсия по Спасо-Тушинскому городищу пройдет 7 июля<text:bookmark-end text:name="пешеходная-экскурсия-по-спасо-тушинскому-городищу-пройдет-7-июля"/></text:h>
      <text:p text:style-name="First_20_paragraph">29.06.2021</text:p>
      <text:p text:style-name="Text_20_body">Краеведческая пешеходная прогулка «История микрорайона Митино. Новотушинский проезд» проводится бесплатно. Увлекательное путешествие организовано сотрудниками в рамках краеведческого проекта «Прочти район». Сообщение об этом опубликовано на сайте библиотек СЗАО.</text:p>
      <text:p text:style-name="Text_20_body">Участники прогулки познакомятся с историей района, узнают историю возникновения Спасо-Тушинского городища, увидят древние курганные могильники. Об этом сегодня нашему корреспонденту рассказали сотрудники библиотеки № 247 в Митине.</text:p>
      <text:p text:style-name="Text_20_body">Начало экскурсии в 15.00.</text:p>
      <text:p text:style-name="Text_20_body">Более подробную информацию можно получить по тел: 8(495)794-19-19.</text:p>
      <text:p text:style-name="Text_20_body"><text:line-break/></text:p>
      <text:p text:style-name="Text_20_body">Адрес страницы: <text:a xlink:type="simple" xlink:href="http://mitino.mos.ru/presscenter/news/detail/10067518.html" office:name=""><text:span text:style-name="Definition">http://mitino.mos.ru/presscenter/news/detail/1006751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01T05:24:39Z</meta:creation-date>
    <dc:date>2024-04-01T05:24:39Z</dc:date>
  </office:meta>
</office:document-meta>
</file>