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3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4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</style:style>
    <style:style style:name="P2" style:family="paragraph" style:parent-style-name="Text_20_body" style:list-style-name="L2">
      <style:paragraph-properties fo:margin-top="0in" fo:margin-bottom="0in"/>
    </style:style>
    <style:style style:name="P3" style:family="paragraph" style:parent-style-name="Text_20_body" style:list-style-name="L3">
      <style:paragraph-properties fo:margin-top="0in" fo:margin-bottom="0in"/>
    </style:style>
    <style:style style:name="P4" style:family="paragraph" style:parent-style-name="Text_20_body" style:list-style-name="L4">
      <style:paragraph-properties fo:margin-top="0in" fo:margin-bottom="0in"/>
    </style:style>
  </office:automatic-styles>
  <office:body>
    <office:text>
      <text:h text:style-name="Heading_20_3" text:outline-level="3"><text:bookmark-start text:name="члены-ртк-единогласно-поддержали-предоставление-сотрудникам-двух-оплачиваемых-выходных-дней-при-вакцинации-от-covid-19"/>Члены РТК единогласно поддержали предоставление сотрудникам двух оплачиваемых выходных дней при вакцинации от COVID-19<text:bookmark-end text:name="члены-ртк-единогласно-поддержали-предоставление-сотрудникам-двух-оплачиваемых-выходных-дней-при-вакцинации-от-covid-19"/></text:h>
      <text:p text:style-name="First_20_paragraph">08.11.2021</text:p>
      <text:p text:style-name="Text_20_body">Вице-премьер Татьяна Голикова провела заседание Российской трёхсторонней комиссии по регулированию социально-трудовых отношений. Заседание прошло в формате видеоконференции.</text:p>
      <text:h text:style-name="Heading_20_2" text:outline-level="2"><text:bookmark-start text:name="документ"/>Документ<text:bookmark-end text:name="документ"/></text:h>
      <text:list text:style-name="L1">
        <text:list-item>
          <text:p text:style-name="First_20_paragraph"><text:a xlink:type="simple" xlink:href="http://static.government.ru/media/files/i9t6337jNasMnZWBUqGRegxUKQlSrPec.pdf" office:name=""><text:span text:style-name="Definition">PDF</text:span></text:a></text:p>
          <text:p text:style-name="Text_20_body">210Kb</text:p>
          <text:h text:style-name="Heading_20_3" text:outline-level="3"><text:bookmark-start text:name="рекомендации-работодателям-по-предоставлению-работникам-проходящим-вакцинацию-против-новой-коронавирусной-инфекции-двух-оплачиваемых-дополнительных-дней-отдыха"/>Рекомендации работодателям по предоставлению работникам, проходящим вакцинацию против новой коронавирусной инфекции, двух оплачиваемых дополнительных дней отдыха<text:bookmark-end text:name="рекомендации-работодателям-по-предоставлению-работникам-проходящим-вакцинацию-против-новой-коронавирусной-инфекции-двух-оплачиваемых-дополнительных-дней-отдыха"/></text:h>
        </text:list-item>
      </text:list>
      <text:p text:style-name="First_20_paragraph">Члены комиссии обсудили и единогласно поддержали Рекомендации работодателям по предоставлению работникам, проходящим вакцинацию против новой коронавирусной инфекции, двух оплачиваемых дополнительных дней отдыха. Документ был разработан в рамках поручения Президента России Владимира Путина. Согласно документу, работодателям рекомендовано предусмотреть в коллективных договорах или локальных нормативных актах предоставление работникам, проходящим вакцинацию против COVID-19, двух оплачиваемых выходных дней. Подписанные рекомендации направлены в регионы.</text:p>
      <text:p text:style-name="Text_20_body">Члены комиссии также обсудили и поддержали проект постановления Правительства Российской Федерации «Об утверждении Перечня отдельных видов работ, на которых допускается выполнение работ в опасных условиях труда». Проект постановления устанавливает перечень работ с опасными условиями труда, которые будут сохранены, несмотря на запрет работы в опасных условиях труда, вводимый Федеральным законом от 2 июля 2021 года №311-ФЗ «О внесении изменений в Трудовой кодекс Российской Федерации». Такие работы, к которым могут быть отнесены пожарные, спасательные работы, работы с особо опасными веществами, бактериями, вирусами и другие, выполняются специально подготовленными работниками и не могут быть прекращены ввиду их социальной значимости.</text:p>
      <text:p text:style-name="Text_20_body">Кроме того, в ходе заседания был рассмотрен проект постановления Правительства о порядке регистрации граждан в целях поиска подходящей работы, регистрации безработных граждан, а также требованиях к подбору подходящей работы. Обновлённые редакции регулируют порядок обращения и взаимодействия граждан с органами службы занятости, в том числе с использованием цифровых платформ, содержат перечень и сроки подачи необходимых документов, порядок перерегистрации безработных граждан, уточняют категории граждан, которые не могут быть признаны безработными, а также предусматривают разделение потоков обратившихся за содействием в поиске работы граждан в зависимости от их мотивации. Проект постановления был поддержан членами РТК.</text:p>
      <text:p text:style-name="Text_20_body">Ещё одной важной темой обсуждения стал проект постановления Правительства «О составе и порядке получения страховщиком сведений и документов, необходимых для назначения и выплаты пособий по временной нетрудоспособности, по беременности и родам, единовременного пособия при рождении ребёнка, ежемесячного пособия по уходу за ребёнком». Согласно новым правилам, назначение пособий по временной нетрудоспособности, по беременности и родам будет осуществляться без подачи заявления, на основании электронного листка нетрудоспособности. Назначение и выплата единовременного пособия при рождении ребёнка также будет осуществляться проактивно – на основании сведений, содержащихся в Едином государственном реестре записей актов гражданского состояния. Необходимые сведения страховщик будет запрашивать самостоятельно, с использованием единой системы межведомственного электронного взаимодействия. При этом возможность представления таких сведений по собственной инициативе для граждан будет сохранена.</text:p>
      <text:p text:style-name="Text_20_body">Кроме того, комиссией были рассмотрены: порядок оплаты работникам, работающим вахтовым методом, стоимости проезда от пункта сбора до места выполнения работы и обратно; порядок аттестации на право выполнения работ по специальной оценке условий труда; порядок допуска организаций к деятельности по проведению специальной оценки условий труда; изменение правил разработки и утверждения профессиональных стандартов; продление Временных правил работы вахтовым методом; лицензирование деятельности, связанной с оказанием услуг по трудоустройству россиян за пределами Российской Федерации; размер пособия по безработице на 2022 год; особенности правового регулирования трудовых отношений; объём субвенций, предоставляемых городу Байконуру на выплаты безработным; требования к организациям, оказывающим услуги в области охраны труда; внесение изменений в отдельные законодательные акты в связи с подготовкой и проведением финального матча Лиги чемпионов UEFA сезона 2021/2022 годов.</text:p>
      <text:list text:style-name="L2">
        <text:list-item>
          <text:p text:style-name="P2"><text:a xlink:type="simple" xlink:href="http://government.ru/rugovclassifier/884/" office:name="COVID-19. Защита здоровья и безопасность граждан"><text:span text:style-name="Definition">COVID-19. Защита здоровья и безопасность граждан</text:span></text:a></text:p>
        </text:list-item>
        <text:list-item>
          <text:p text:style-name="P2"><text:a xlink:type="simple" xlink:href="http://government.ru/rugovclassifier/29/" office:name="Трудовые отношения. Социальное партнёрство в сфере труда"><text:span text:style-name="Definition">Трудовые отношения. Социальное партнёрство в сфере труда</text:span></text:a></text:p>
        </text:list-item>
      </text:list>
      <text:list text:style-name="L3">
        <text:list-item>
          <text:p text:style-name="P3"><text:a xlink:type="simple" xlink:href="http://government.ru/department/403/" office:name="Российская трёхсторонняя комиссия по регулированию социально-трудовых отношений"><text:span text:style-name="Definition">Российская трёхсторонняя комиссия по регулированию социально-трудовых отношений</text:span></text:a></text:p>
        </text:list-item>
      </text:list>
      <text:list text:style-name="L4">
        <text:list-item>
          <text:p text:style-name="P4"><text:a xlink:type="simple" xlink:href="http://government.ru/gov/persons/12/" office:name="Татьяна Алексеевна Голикова"><text:span text:style-name="Definition">Татьяна Алексеевна Голикова</text:span></text:a></text:p>
        </text:list-item>
      </text:list>
      <text:p text:style-name="First_20_paragraph"><text:line-break/></text:p>
      <text:p text:style-name="Text_20_body">Адрес страницы: <text:a xlink:type="simple" xlink:href="http://mitino.mos.ru/presscenter/news/detail/10377474.html" office:name=""><text:span text:style-name="Definition">http://mitino.mos.ru/presscenter/news/detail/1037747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3T15:42:36Z</meta:creation-date>
    <dc:date>2024-08-23T15:42:36Z</dc:date>
  </office:meta>
</office:document-meta>
</file>