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енные-комиссариаты-сзао-пригласили-жителей-округа-поступить-в-мобилизационный-резерв"/>Военные комиссариаты СЗАО пригласили жителей округа поступить в мобилизационный резерв<text:bookmark-end text:name="военные-комиссариаты-сзао-пригласили-жителей-округа-поступить-в-мобилизационный-резерв"/></text:h>
      <text:p text:style-name="First_20_paragraph">10.11.2021</text:p>
      <text:p text:style-name="Text_20_body">Граждан Российской Федерации</text:p>
      <text:p text:style-name="Text_20_body"/>
      <text:p text:style-name="Text_20_body"><text:span text:style-name="T1">в мобилизационный людской резерв</text:span></text:p>
      <text:p text:style-name="Text_20_body"><text:span text:style-name="T1">— офицеров запаса, прошедших военную службу (младшие офицеры до 47 лет, старшие офицеры до 52 лет)</text:span><text:line-break/><text:span text:style-name="T1">(в т. ч. пенсионеров МО РФ)</text:span></text:p>
      <text:p text:style-name="Text_20_body"><text:span text:style-name="T1">— прапорщиков, сержантов, рядовых запаса прошедших военную службу (до 42 лет)</text:span></text:p>
      <text:p text:style-name="Text_20_body"><text:span text:style-name="T1">ПРЕБЫВАНИЕ В МОБИЛИЗАЦИОННОМ РЕЗЕРВЕ!</text:span></text:p>
      <text:p text:style-name="Text_20_body">предусматривает за кандидатом <text:span text:style-name="T2">СОХРАНЕНИЕ</text:span> места работы и заработной платы, <text:span text:style-name="T2">КОМПЕНСАЦИЯ</text:span> предприятию расходов на выплату среднего заработка.</text:p>
      <text:p text:style-name="Text_20_body"><text:span text:style-name="T1">ПОЛУЧИТЬ</text:span>!</text:p>
      <text:p text:style-name="Text_20_body">— Дополнительное образование;<text:line-break/>— Финансовое стимулирование;<text:line-break/>— Квалифицированное медицинское обслуживание.</text:p>
      <text:p text:style-name="Text_20_body"><text:span text:style-name="T1">ПРИОБРЕСТИ!</text:span></text:p>
      <text:p text:style-name="Text_20_body">— Навыки обращения с уникальными видами оружия и управления различной техникой;<text:line-break/>— Отличную физическую подготовку;</text:p>
      <text:p text:style-name="Text_20_body"><text:span text:style-name="T1">ПРИНЯТЬ УЧАСТИЕ!</text:span></text:p>
      <text:p text:style-name="Text_20_body">— В крупномасштабных маневрах и армейских играх.</text:p>
      <text:p text:style-name="Text_20_body">Подробную информацию о поступлении и пребывания в мобилизационном резерве можно получить в военных комиссариатах Северо-Западного административного округа города Москвы:</text:p>
      <text:p text:style-name="Text_20_body"><text:line-break/></text:p>
      <text:p text:style-name="Text_20_body"/>
      <text:p text:style-name="Text_20_body"><text:span text:style-name="T3">Военный комиссариат Хорошевского района, улица Таманская, д.10</text:span></text:p>
      <text:p text:style-name="Text_20_body">Телефоны: 8-495-947-66-85<text:span text:style-name="T3">,</text:span> 8-499-199-56-90<text:span text:style-name="T3">,</text:span> 8-499-199-18-47 <text:span text:style-name="T3">(дежурный)</text:span></text:p>
      <text:p text:style-name="Text_20_body"/>
      <text:p text:style-name="Text_20_body"><text:span text:style-name="T3">Кабинеты: 414, 418</text:span></text:p>
      <text:p text:style-name="Text_20_body"><text:line-break/></text:p>
      <text:p text:style-name="Text_20_body"/>
      <text:p text:style-name="Text_20_body"><text:span text:style-name="T3">Военный комиссариат Митинского района, Пятницкое шоссе, д.6, корп.4</text:span></text:p>
      <text:p text:style-name="Text_20_body">Телефоны: 8-495-752-93-17<text:span text:style-name="T3">,</text:span> 8-495-751-38-00 <text:span text:style-name="T3">(дежурный)</text:span></text:p>
      <text:p text:style-name="Text_20_body"/>
      <text:p text:style-name="Text_20_body"><text:span text:style-name="T3">Кабинеты: 401, 404</text:span></text:p>
      <text:p text:style-name="Text_20_body"><text:line-break/></text:p>
      <text:p text:style-name="Text_20_body"/>
      <text:p text:style-name="Text_20_body"><text:span text:style-name="T3">Военный комиссариат Тушинского района, улица Пехотная, д.3, стр.</text:span> <text:span text:style-name="T3">2</text:span></text:p>
      <text:p text:style-name="Text_20_body">Телефоны: 8-499-198-04-51<text:span text:style-name="T3">,</text:span> 8-499-194-36-01<text:span text:style-name="T3">,</text:span> 8-499-198-03-51 <text:span text:style-name="T3">(дежурный)</text:span></text:p>
      <text:p text:style-name="Text_20_body"/>
      <text:p text:style-name="Text_20_body"><text:span text:style-name="T3">Кабинеты: 123, 131</text:span></text:p>
      <text:p text:style-name="Text_20_body"><text:line-break/></text:p>
      <text:p text:style-name="Text_20_body">С перечнем должностей можно ознакомиться на сайте <text:a xlink:type="simple" xlink:href="HTTP://WWW.REZERV.MIL.RU" office:name=""><text:span text:style-name="Definition">HTTP://WWW.REZERV.MIL.RU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news/detail/10383418.html" office:name=""><text:span text:style-name="Definition">http://mitino.mos.ru/presscenter/news/detail/1038341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8T18:49:08Z</meta:creation-date>
    <dc:date>2024-06-08T18:49:08Z</dc:date>
  </office:meta>
</office:document-meta>
</file>