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доме-на-митинской-отремонтировали-входную-дверь"/>В доме на Митинской отремонтировали входную дверь<text:bookmark-end text:name="в-доме-на-митинской-отремонтировали-входную-дверь"/></text:h>
      <text:p text:style-name="First_20_paragraph">18.05.2023</text:p>
      <text:p text:style-name="Text_20_body"><text:span text:style-name="T1">Сотрудники коммунальной службы провели работы по ремонту входной двери в доме на Митинской улице. Об этом сообщили в ГБУ «Жилищник района Митино». </text:span><text:line-break/><text:line-break/></text:p>
      <text:p text:style-name="Text_20_body">«Специалисты провели работы по регулировке доводчика, техническому обслуживанию запирающего устройства и чистке наборной панели домофона входной двери подъезда № 6 по указанному адресу. Свободное открытие/закрытие обеспечено. Домофонное оборудование исправно и работает в штатном режиме. Входная дверь находится в надлежащем состоянии. Нарушение устранено», — сообщили в районном «Жилищнике». <text:line-break/><text:line-break/></text:p>
      <text:p text:style-name="Text_20_body">Ранее жительница района пожаловалась, что в доме №15 на Митинской улице магнит плохо работает из-за чего дверь автоматически не закрываются. Женщина попросила оперативно провести ремонт.</text:p>
      <text:p text:style-name="Text_20_body"><text:line-break/></text:p>
      <text:p text:style-name="Text_20_body">Адрес страницы: <text:a xlink:type="simple" xlink:href="http://mitino.mos.ru/presscenter/news/detail/11595534.html" office:name=""><text:span text:style-name="Definition">http://mitino.mos.ru/presscenter/news/detail/11595534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8T14:12:51Z</meta:creation-date>
    <dc:date>2023-05-18T14:12:51Z</dc:date>
  </office:meta>
</office:document-meta>
</file>