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генерала-белобородова-отремонтировали-асфальт"/>На улице Генерала Белобородова отремонтировали асфальт<text:bookmark-end text:name="на-улице-генерала-белобородова-отремонтировали-асфальт"/></text:h>
      <text:p text:style-name="First_20_paragraph">22.05.2023</text:p>
      <text:p text:style-name="Text_20_body"><text:span text:style-name="T1">Сотрудники коммунальной службы провели работы по ремонту асфальто-бетонного покрытия на улице Генерала Белобородова. Об этом сообщили в ГБУ «Жилищник района Митино». </text:span><text:line-break/><text:line-break/></text:p>
      <text:p text:style-name="Text_20_body">«Наши специалисты после обследования территории по адресу, который был указан в обращении, провели работы по ремонту асфальто-бетонного покрытия. Сейчас территория находится в нормальном состоянии. Обеспечен беспрепятственных проход и проезд. Нарушение устранено», — сообщили в районном «Жилищнике». <text:line-break/><text:line-break/></text:p>
      <text:p text:style-name="Text_20_body">Ранее жительница района пожаловалось, что на улице Генерала Белобородова, 23 повредилось дорожное покрытие. Женщина попросила оперативно провести ремонт.</text:p>
      <text:p text:style-name="Text_20_body"><text:line-break/></text:p>
      <text:p text:style-name="Text_20_body">Адрес страницы: <text:a xlink:type="simple" xlink:href="http://mitino.mos.ru/presscenter/news/detail/11602115.html" office:name=""><text:span text:style-name="Definition">http://mitino.mos.ru/presscenter/news/detail/1160211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7:09:35Z</meta:creation-date>
    <dc:date>2023-05-22T17:09:35Z</dc:date>
  </office:meta>
</office:document-meta>
</file>