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арке-митино-пройдет-познавательный-квест"/>В парке «Митино» пройдет познавательный квест<text:bookmark-end text:name="в-парке-митино-пройдет-познавательный-квест"/></text:h>
      <text:p text:style-name="First_20_paragraph">25.05.2023</text:p>
      <text:p text:style-name="Text_20_body"><text:span text:style-name="T1">27 мая работники Ландшафтного парка «Митино» приглашают всех желающих принять участие в познавательном квесте «Мир насекомых». Об этом сообщили сотрудники парка. </text:span><text:line-break/><text:line-break/></text:p>
      <text:p text:style-name="Text_20_body">«Гости познакомятся с разнообразием насекомых на природных территориях, а также узнают интересные факты о них. Занятие проведет специалист ГПБУ “Мосприрода”. Также хотим предупредить, что квест будет проходить на улице, поэтому нужно одеваться по погоде», — сообщили работники Ландшафтного парка. <text:line-break/><text:line-break/></text:p>
      <text:p text:style-name="Text_20_body">Мероприятие пойдет 27 мая в 11:00 на Археологической площади (Новотушинский проезд, 5, с3, рядом с уличной фотовыставкой) <text:line-break/><text:line-break/></text:p>
      <text:p text:style-name="Text_20_body">Вход свободный. <text:line-break/><text:line-break/></text:p>
      <text:p text:style-name="Text_20_body">6+</text:p>
      <text:p text:style-name="Text_20_body"><text:line-break/></text:p>
      <text:p text:style-name="Text_20_body">Адрес страницы: <text:a xlink:type="simple" xlink:href="http://mitino.mos.ru/presscenter/news/detail/11610378.html" office:name=""><text:span text:style-name="Definition">http://mitino.mos.ru/presscenter/news/detail/1161037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4:56:22Z</meta:creation-date>
    <dc:date>2023-05-25T14:56:22Z</dc:date>
  </office:meta>
</office:document-meta>
</file>