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митинской-пройдет-акция-по-сбору-вторсырья"/>На Митинской пройдет акция по сбору вторсырья<text:bookmark-end text:name="на-митинской-пройдет-акция-по-сбору-вторсырья"/></text:h>
      <text:p text:style-name="First_20_paragraph">26.05.2023</text:p>
      <text:p text:style-name="Text_20_body"><text:span text:style-name="T1">В Северо-Западном административном округе проходит ежегодная эколого-просветительская акция по приему раздельно собранных отходов. Пункт сбора районе Митино откроется 28 мая. Об этом сегодня сообщили организаторы акции. </text:span><text:line-break/><text:line-break/></text:p>
      <text:p text:style-name="Text_20_body">«Все желающие могут сдать на переработку: макулатуру, тетрапаки, стекло, металл, различную одежду, электроприборы, пластиковую посуду и пластиковые крышки от бутылок. Кроме того, участники акции могут получить призы: закладки для книг с семенами цветов, экосумки, термокружки», — сообщили организаторы. <text:line-break/><text:line-break/></text:p>
      <text:p text:style-name="Text_20_body">Пункт сбора районе Митино будет работать с 15.00 до 17.00 по адресу: ул. Митинская, 38 стр. 1.</text:p>
      <text:p text:style-name="Text_20_body"><text:line-break/></text:p>
      <text:p text:style-name="Text_20_body">Адрес страницы: <text:a xlink:type="simple" xlink:href="http://mitino.mos.ru/presscenter/news/detail/11612829.html" office:name=""><text:span text:style-name="Definition">http://mitino.mos.ru/presscenter/news/detail/1161282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4:19:50Z</meta:creation-date>
    <dc:date>2023-05-26T14:19:50Z</dc:date>
  </office:meta>
</office:document-meta>
</file>