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исание-ряда-электричек-курского-и-рижского-направлений-мжд-изменится-с-27-октября"/>Расписание ряда электричек Курского и Рижского направлений МЖД изменится с 27 октября<text:bookmark-end text:name="расписание-ряда-электричек-курского-и-рижского-направлений-мжд-изменится-с-27-октября"/></text:h>
      <text:p text:style-name="First_20_paragraph">26.10.2023</text:p>
      <text:p text:style-name="Text_20_body"><text:span text:style-name="T1">26.10.202 Расписание ряда поездов второго (МЦД-2) и четвертого (МЦД-4) маршрутов Московских центральных диаметров, а также Курского и Рижского направлений Московской железной дороги (МЖД) изменится с 27 по 29 октября 2023 года в связи с модернизацией инфраструктуры. Об этом сообщила пресс-служба магистрали.</text:span><text:line-break/><text:line-break/></text:p>
      <text:p text:style-name="Text_20_body">«С пятницы по воскресенье изменится расписание поездов МЦД-2, МЦД-4, а также некоторых пригородных поездов Курского и Рижского направлений МЖД. Так, 27–29 октября с 21:40 до 13:40 железнодорожники проведут путевое развитие станции “Москва-Рижская”, необходимое для дальнейшего создания московского городского вокзала “Рижская”. Одновременно с 23:00 до 8:40 пройдут путевые работы возле остановочного пункта “Беговая”, – говорится в сообщении.<text:line-break/><text:line-break/></text:p>
      <text:p text:style-name="Text_20_body">Как уточняется, во время технологических окон поезда МЦД-2, Курского, Рижского направлений МЖД, а также МЦД-4 будут пропускаться поочередно по одному пути. Так, в связи с этим внесены существенные корректировки в график движения. </text:p>
      <text:p text:style-name="Text_20_body"><text:line-break/></text:p>
      <text:p text:style-name="Text_20_body">Некоторые электрички выведут из расписания, у других изменится время прибытия, отправления и количество остановок на маршруте.<text:line-break/><text:line-break/></text:p>
      <text:p text:style-name="Text_20_body">Отмечается, что пригородные поезда дальних маршрутов Киевского и Горьковского направлений МЖД будут курсировать в прежнем режиме.<text:line-break/><text:line-break/></text:p>
      <text:p text:style-name="Text_20_body">Московская железная дорога попросила пассажиров с пониманием отнестись к работам и внимательно ознакомиться с изменениями в расписании пригородных поездов. <text:line-break/><text:line-break/></text:p>
      <text:p text:style-name="Text_20_body">“Сделать это можно на вокзалах и остановочных пунктах, а также в мобильном приложении ”РЖД Пассажирам», – заключили в компании.</text:p>
      <text:p text:style-name="Text_20_body"><text:line-break/></text:p>
      <text:p text:style-name="Text_20_body">Адрес страницы: <text:a xlink:type="simple" xlink:href="http://mitino.mos.ru/presscenter/news/detail/11936146.html" office:name=""><text:span text:style-name="Definition">http://mitino.mos.ru/presscenter/news/detail/11936146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6T11:36:19Z</meta:creation-date>
    <dc:date>2023-10-26T11:36:19Z</dc:date>
  </office:meta>
</office:document-meta>
</file>