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требованность-столичных-онлайн-сервисов-для-малого-и-среднего-бизнеса-выросла-втрое-с-2020-года"/>Востребованность столичных онлайн-сервисов для малого и среднего бизнеса выросла втрое с 2020 года<text:bookmark-end text:name="востребованность-столичных-онлайн-сервисов-для-малого-и-среднего-бизнеса-выросла-втрое-с-2020-года"/></text:h>
      <text:p text:style-name="First_20_paragraph">11.01.2024</text:p>
      <text:p text:style-name="Text_20_body"><text:span text:style-name="T1">Благодаря им столичные предприниматели могут решить многие задачи дистанционно, например, зарегистрировать свое дело, проверить контрагента или узнать о городских мерах поддержки.</text:span><text:line-break/><text:line-break/>В 2023 году московские предприниматели более 140 тысяч раз воспользовались бесплатными сервисами столичного портала «<text:a xlink:type="simple" xlink:href="https://mbm.mos.ru/" office:name=""><text:span text:style-name="Definition">Малый бизнес Москвы</text:span></text:a>». С помощью его онлайн-продуктов можно решить многие задачи дистанционно, например зарегистрировать свое дело, проверить контрагента или узнать о городских мерах поддержки. Об этом сообщила Наталья Сергунина, заместитель Мэра Москвы.<text:line-break/><text:line-break/>«С 2020 года представители малого и среднего предпринимательства стали втрое чаще обращаться к столичным онлайн-сервисам. Высокий спрос на цифровые услуги обусловлен их функциональностью и доступностью», — отметила заммэра.<text:line-break/><text:line-break/>Более 46 тысяч раз в 2023 году пользователи обращались к подборке образовательных материалов для дистанционного обучения «<text:a xlink:type="simple" xlink:href="https://mbm.mos.ru/education/online-academy" office:name=""><text:span text:style-name="Definition">Онлайн-академия 2.0</text:span></text:a>». Видео, статьи и подкасты рассчитаны как на начинающих, так и на опытных представителей бизнеса.<text:line-break/><text:line-break/></text:p>
      <text:p text:style-name="Text_20_body">Некоторым предпринимателям для поиска клиентов не хватает знаний по продвижению продукции. Так, советы экспертов уже помогли увеличить продажи и изменить маркетинговую стратегию самозанятой Ирине Летуновой, создающей ювелирные украшения.<text:line-break/><text:line-break/>Среди начинающих предпринимателей также востребован сервис «<text:a xlink:type="simple" xlink:href="https://mbm.mos.ru/services/biznes-pod-klyuch" office:name=""><text:span text:style-name="Definition">Дистанционная регистрация бизнеса под ключ</text:span></text:a>» с участием крупнейших столичных банков. С его помощью можно зарегистрировать компанию или стать индивидуальным предпринимателем, а также открыть расчетный счет без личного обращения в Федеральную налоговую службу и уплаты госпошлины. Дополнительно партнеры сервиса предлагают юридическое сопровождение, бухгалтерское обслуживание и ведение электронного документооборота.<text:line-break/><text:line-break/>В 2023 году на портале выполнено более 14 тысяч запросов по услуге «<text:a xlink:type="simple" xlink:href="https://check.mbm.mos.ru/counterparty-check" office:name=""><text:span text:style-name="Definition">Проверка контрагентов</text:span></text:a>». Сервис позволяет оценить благонадежность потенциальных партнеров перед заключением сделки. Для этого потребуется указать наименование предприятия, ИНН, основной государственный регистрационный номер (ОГРН) или ОГРНИП. В ответ пользователь получит сведения о возможных рисках при работе с компанией — от бухгалтерской и финансовой отчетности до наличия арбитражных дел.<text:line-break/><text:line-break/>Число обращений за услугой «<text:a xlink:type="simple" xlink:href="https://mbm.mos.ru/services/check-outdoor-sign" office:name=""><text:span text:style-name="Definition">Проверь законность вывески</text:span></text:a>» в 2023 году выросло вдвое — до 26 тысяч. Чтобы выяснить, есть ли нарушения и в какие сроки их нужно устранить, достаточно ввести адрес организации.<text:line-break/><text:line-break/>Новые клиенты находят компании в том числе и благодаря вывеске. Как отметила владелица семейного кафе Олеся Кулакова, сервис помогает убедиться в том, что никаких нарушений нет.<text:line-break/><text:line-break/>Инструменты для начала первых продаж, автоматизации процессов, повышения лояльности клиентов и решения других задач собраны в онлайн-сервисе «<text:a xlink:type="simple" xlink:href="https://mbm.mos.ru/services/business-boxes?page=1" office:name=""><text:span text:style-name="Definition">Бизнес-боксы</text:span></text:a>». В 2023 году к проекту присоединилось более 50 партнеров, предоставляющих бесплатные услуги предпринимателям столицы.<text:line-break/><text:line-break/>Поддержка бизнеса в столице оказывается в рамках национального проекта «Малое и среднее предпринимательство и поддержка индивидуальной предпринимательской инициативы».</text:p>
      <text:p text:style-name="Text_20_body"><text:line-break/></text:p>
      <text:p text:style-name="Text_20_body">Адрес страницы: <text:a xlink:type="simple" xlink:href="http://mitino.mos.ru/presscenter/news/detail/12099744.html" office:name=""><text:span text:style-name="Definition">http://mitino.mos.ru/presscenter/news/detail/1209974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9T12:16:35Z</meta:creation-date>
    <dc:date>2025-02-19T12:16:35Z</dc:date>
  </office:meta>
</office:document-meta>
</file>