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циом-единая-россия-является-безусловным-лидером-на-выборах-в-мгд"/>ВЦИОМ: «Единая Россия» является безусловным лидером на выборах в МГД<text:bookmark-end text:name="вциом-единая-россия-является-безусловным-лидером-на-выборах-в-мгд"/></text:h>
      <text:p text:style-name="First_20_paragraph">15.08.2014</text:p>
      <text:p text:style-name="Text_20_body">Всероссийский центр изучения общественного мнения провел исследование, результаты которого говорят, что большинство опрошенных москвичей собираются голосовать на выборах в Мосгордуму за кандидатов из партии "Ежиная Россия". Об этом сообщил сегодня генеральный директор ВЦИОМ Валерий Федоров.</text:p>
      <text:p text:style-name="Text_20_body"><text:line-break/></text:p>
      <text:p text:style-name="Text_20_body">Телефонный опрос, посвященный выборам в Московскую городскую Думу шестого созыва, был проведен 10-12 августа среди 1000 респондентов.</text:p>
      <text:p text:style-name="Text_20_body"><text:line-break/></text:p>
      <text:p text:style-name="Text_20_body">Согласно опросу уровень информированности москвичей о предстоящих выборах в Мосгордуму достаточно высокий – 83%. Каждый третий респондент знаком со списком кандидатов, баллотирующихся по их избирательному округу. О готовности принять участие в голосовании 14 сентября заявили 52% опрошенных.</text:p>
      <text:p text:style-name="Text_20_body"><text:line-break/></text:p>
      <text:p text:style-name="Text_20_body">Как показал опрос, москвичи склонны скорее доверять результатам выборов, чем не доверять. За прошедший год доверие к выборам у москвичей выросло с 70 до 73 процентов. При этом пятая часть избирателей Москвы – не доверяет выборам в принципе.</text:p>
      <text:p text:style-name="Text_20_body"><text:line-break/></text:p>
      <text:p text:style-name="Text_20_body">Как отметил Федоров, партийность кандидатов на этих выборах не является самым важным фактором для москвичей. Тем не менее, москвичи скорее отдадут свой голос на выборах в Мосгордуму за кандидата от партии «Единая Россия» – каждый 4 опрошенный. Это в 4 раза больше, чем за представителя ближайшего конкурента – КПРФ. 34% опрошенных считают, что кандидаты от партии большинства намного эффективнее решают городские проблемы и реализовывают проекты социально-экономического характера.</text:p>
      <text:p text:style-name="Text_20_body"><text:line-break/></text:p>
      <text:p text:style-name="Text_20_body">По мнению политолога Олега Матвейчева, есть несколько причин роста социальной привлекательности кандидатов от «Единой России». Одна из них – повышение рейтинга мэра Москвы Сергея Собянина. «Москвичи видят улучшения не вооруженным глазом: внешний облик столицы обновляется, открываются новые развязки, увеличивается пропускная способность дорог. Москва похорошела. К Собянину в значительной степени относятся как к власти, его свет падает и на «Единую Россию», – отмечает Матвейчев.</text:p>
      <text:p text:style-name="Text_20_body"><text:line-break/></text:p>
      <text:p text:style-name="Text_20_body">Напомним, до выборов в столичный парламент остался всего месяц - избирательные участки откроются 14 сентября в Единый день голосования. В Мосгордуму 6-го созыва будут избраны 45 депутатов сроком на пять лет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news/detail/1210669.html" office:name=""><text:span text:style-name="Definition">http://mitino.mos.ru/presscenter/news/detail/1210669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2:32Z</meta:creation-date>
    <dc:date>2023-07-25T23:12:32Z</dc:date>
  </office:meta>
</office:document-meta>
</file>