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fo:font-weight="bold" style:font-style-asian="italic" style:font-style-complex="italic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москва-получила-награду-всероссийского-конкурса-за-поддержку-локальных-брендов"/>Москва получила награду всероссийского конкурса за поддержку локальных брендов<text:bookmark-end text:name="москва-получила-награду-всероссийского-конкурса-за-поддержку-локальных-брендов"/></text:h>
      <text:p text:style-name="First_20_paragraph">04.03.2024</text:p>
      <text:p text:style-name="Text_20_body"><text:span text:style-name="T1">Программа поддержки локальных брендов предлагает предпринимателям инструменты для повышения узнаваемости, расширения аудитории и развития бизнеса.</text:span><text:line-break/><text:line-break/>Столица стала одним из победителей всероссийского конкурса «Знай наших». Город отметили за эффективную программу поддержки локальных брендов «Сделано в Москве». Она объединила уже свыше пяти тысяч предпринимателей. Об этом сообщила Наталья Сергунина, заместитель Мэра Москвы.<text:line-break/><text:line-break/>Награду также получили Татарстан, Башкирия, Удмуртия, Новгородская область и еще пять регионов.<text:line-break/><text:line-break/>«Программа поддержки локальных брендов “Сделано в Москве” действует в столице уже полтора года. Она предлагает предпринимателям эффективные инструменты для повышения узнаваемости, расширения аудитории и развития бизнеса. Например, производители могут разместить свою продукцию на брендированных витринах в крупнейших онлайн-магазинах России. Только с января продажи на маркетплейсах принесли участникам проекта больше 6,5 миллиона рублей», — рассказала Наталья Сергунина.<text:line-break/><text:line-break/>Кроме того, московские товары можно найти на одноименной платформе и во флагманском магазине на первом этаже инновационного кластера «Ломоносов».<text:line-break/><text:line-break/>А еще предприятия регулярно участвуют в крупных городских, федеральных и международных событиях. Например, свыше 300 брендов представят свои товары в рамках выставки «Россия» на ВДНХ.<text:line-break/><text:line-break/>Помимо лучших региональных программ, на церемонии награждения также были объявлены победители в пяти основных и более чем в 20 дополнительных номинациях.<text:line-break/><text:line-break/>В блоке «Продукты и питание» одним из лучших признан московский производитель товаров для дома, изготовленных из перерабатываемого пластика. Победу с ним разделили представители Новгородской и Ростовской областей. В категории «Креатив» награда досталась столичному бренду спортивной экипировки для велоспорта и триатлона.<text:line-break/><text:line-break/>Еще 16 столичных компаний были отмечены партнерами конкурса.<text:line-break/><text:line-break/>При распределении мест эксперты оценивали темпы роста оборота предприятий за год, участие в социальных проектах и другие показатели. Компании-победители получат грантовую поддержку, помощь в продвижении продукции в медиа, доступ к обучающим программам и возможность участвовать в крупных деловых мероприятиях.<text:line-break/><text:line-break/>Конкурс «Знай наших» проводит Агентство стратегических инициатив совместно с фондом «Росконгресс» и госкорпорацией «ВЭБ.РФ».<text:line-break/><text:line-break/>Продвижение локальных брендов осуществляется в рамках <text:a xlink:type="simple" xlink:href="https://национальныепроекты.рф/projects/msp" office:name=""><text:span text:style-name="Definition">нацпроекта</text:span></text:a> «Малое и среднее предпринимательство и поддержка индивидуальной предпринимательской инициативы». Подробнее об этом и о других национальных проектах, реализуемых в Москве, можно узнать <text:a xlink:type="simple" xlink:href="https://www.mos.ru/city/projects/national/" office:name=""><text:span text:style-name="Definition">здесь</text:span></text:a>.</text:p>
      <text:p text:style-name="Text_20_body"><text:line-break/></text:p>
      <text:p text:style-name="Text_20_body">Адрес страницы: <text:a xlink:type="simple" xlink:href="http://mitino.mos.ru/presscenter/news/detail/12208763.html" office:name=""><text:span text:style-name="Definition">http://mitino.mos.ru/presscenter/news/detail/12208763.html</text:span></text:a></text:p>
      <text:p text:style-name="Text_20_body"><text:a xlink:type="simple" xlink:href="http://mitino.mos.ru" office:name=""><text:span text:style-name="Definition">Управа района Мит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4-22T23:36:02Z</meta:creation-date>
    <dc:date>2024-04-22T23:36:02Z</dc:date>
  </office:meta>
</office:document-meta>
</file>