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рке-митино-12-мая-откроется-бронирование-беседок-для-пикников"/>В парке «Митино» 12 мая откроется бронирование беседок для пикников<text:bookmark-end text:name="в-парке-митино-12-мая-откроется-бронирование-беседок-для-пикников"/></text:h>
      <text:p text:style-name="First_20_paragraph">07.04.2025</text:p>
      <text:p text:style-name="Text_20_body"><text:span text:style-name="T1">07.04.2025. Забронировать беседки для пикника в московских парках можно будет в режиме онлайн в сервисе «Мосбилет».</text:span></text:p>
      <text:p text:style-name="Text_20_body">Сервис позволяет выбрать любую дату до 15 октября, удобное место, время и размер беседки от четырех до 20 человек. Стоимость аренды от 750 рублей за четыре часа. Все пикниковые зоны оснащены столами, скамейками, урнами для мусора, ящиками для золы и песка.</text:p>
      <text:p text:style-name="Text_20_body">В Северо-Западном округе места для пикников расположены в ландшафтном парке «Митино». Беседка вмещает до 20 человек. Здесь нет мангала и запрещено разводить огонь, зато она расположена недалеко от смотровой площадки, где открываются живописные виды. Рядом находятся туалет и арт-объекты в виде качелей.</text:p>
      <text:p text:style-name="Text_20_body">Забронировать площадку в парке «Митино» можно будет с 12 мая. Ландшафтный парк «Митино»: ул. 2-я Рословка, рядом со смотровой площадкой.</text:p>
      <text:p text:style-name="Text_20_body">Подробнее по ссылке: <text:a xlink:type="simple" xlink:href="https://www.mos.ru/city/projects/parks/besedki/" office:name=""><text:span text:style-name="Definition">https://www.mos.ru/city/projects/parks/besedki/</text:span></text:a></text:p>
      <text:p text:style-name="Text_20_body"><text:line-break/></text:p>
      <text:p text:style-name="Text_20_body">Адрес страницы: <text:a xlink:type="simple" xlink:href="http://mitino.mos.ru/presscenter/news/detail/12901778.html" office:name=""><text:span text:style-name="Definition">http://mitino.mos.ru/presscenter/news/detail/1290177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7T17:36:28Z</meta:creation-date>
    <dc:date>2025-04-07T17:36:28Z</dc:date>
  </office:meta>
</office:document-meta>
</file>