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кц-салют-приглашает-на-бесплатные-мероприятия"/>КЦ "Салют" приглашает на бесплатные мероприятия<text:bookmark-end text:name="кц-салют-приглашает-на-бесплатные-мероприятия"/></text:h>
      <text:p text:style-name="First_20_paragraph">15.01.2015</text:p>
      <text:p text:style-name="Text_20_body"><text:line-break/></text:p>
      <text:p text:style-name="Text_20_body">Уважаемые друзья!</text:p>
      <text:p text:style-name="Text_20_body">Приглашаем вас в КЦ "Салют" на бесплатные мероприятия, которые никого не оставят равнодушными!</text:p>
      <text:p text:style-name="Text_20_body"><text:line-break/></text:p>
      <text:list text:style-name="L1">
        <text:list-item>
          <text:p text:style-name="P1">18 января 13.30 "Душевные посиделки" – музыкальная пр-ма</text:p>
        </text:list-item>
        <text:list-item>
          <text:p text:style-name="P1">20 января 16.00 "Пируэт судьбы" –танцевальный вечер знакомств</text:p>
        </text:list-item>
        <text:list-item>
          <text:p text:style-name="P1">15 января 19.00 "Отмечаем старый Новый Год" - проект для любителей караоке</text:p>
        </text:list-item>
        <text:list-item>
          <text:p text:style-name="P1">20, 27, 30 января 19.00 «Монополия» - цикл настольных игр</text:p>
        </text:list-item>
        <text:list-item>
          <text:p text:style-name="P1">19 января 17.00 "Крещенские забавы" - интерактивная программа</text:p>
        </text:list-item>
        <text:list-item>
          <text:p text:style-name="P1">29 января 17.00 "Мир танца" - обучающие мастер-классы для Начинающих</text:p>
        </text:list-item>
        <text:list-item>
          <text:p text:style-name="P1">22 января 18.00 "ВИА золотых 70-х. Ансамбль "Веселые ребята" – музыкальный лекторий</text:p>
        </text:list-item>
        <text:list-item>
          <text:p text:style-name="P1">22 января 18.30 "Секрет зимы" - музыкально-поэтический слет</text:p>
        </text:list-item>
        <text:list-item>
          <text:p text:style-name="P1">23 января 19.30 «Латинский квартал» - социальные танцы для начинающих</text:p>
        </text:list-item>
        <text:list-item>
          <text:p text:style-name="P1">24 января 13.00 День турецкой культуры на Северо-Западе</text:p>
        </text:list-item>
        <text:list-item>
          <text:p text:style-name="P1">25 января 17.00 "Студент с Татьяной" - развлекательная программа, посвящённая Дню студента/на катке/</text:p>
        </text:list-item>
        <text:list-item>
          <text:p text:style-name="P1">25 января 15.00 «Зимушка-зима» - концерт Народного коллектива «Вокальный ансамбль «Вдохновение»</text:p>
        </text:list-item>
        <text:list-item>
          <text:p text:style-name="P1">28 января 19.30 «Выбор» - молодежное дебат-шоу. Тема: молодежная политика СЗАО г. Москвы</text:p>
        </text:list-item>
        <text:list-item>
          <text:p text:style-name="P1">28 января 18.00 "Антон Чехов" - тематическая программа к юбилею А.П. Чехова</text:p>
        </text:list-item>
        <text:list-item>
          <text:p text:style-name="P1">30 января 19.30 «Open mic-финал» - молодежный проект</text:p>
        </text:list-item>
      </text:list>
      <text:p text:style-name="First_20_paragraph"><text:line-break/></text:p>
      <text:p text:style-name="Text_20_body">Подробнее в календаре событий нашего сайта: <text:a xlink:type="simple" xlink:href="/presscenter/calendar-of-events/calendar.php" office:name=""><text:span text:style-name="Definition">mitino.mos.ru/presscenter/calendar-of-events/calendar.php</text:span></text:a></text:p>
      <text:p text:style-name="Text_20_body"><text:line-break/></text:p>
      <text:p text:style-name="Text_20_body">С уважением и наилучшими пожеланиями, коллектив КЦ "Салют"</text:p>
      <text:p text:style-name="Text_20_body">конт. тел. 8 495 949-02-12</text:p>
      <text:p text:style-name="Text_20_body"><text:line-break/></text:p>
      <text:p text:style-name="Text_20_body">Адрес страницы: <text:a xlink:type="simple" xlink:href="http://mitino.mos.ru/presscenter/news/detail/1517982.html" office:name=""><text:span text:style-name="Definition">http://mitino.mos.ru/presscenter/news/detail/151798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3:47Z</meta:creation-date>
    <dc:date>2023-07-25T23:03:47Z</dc:date>
  </office:meta>
</office:document-meta>
</file>