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стрече-главы-с-жителями-обсуждали-торговлю-с-рук-и-пожарную-безопасность"/>На встрече главы с жителями обсуждали торговлю с рук и пожарную безопасность<text:bookmark-end text:name="на-встрече-главы-с-жителями-обсуждали-торговлю-с-рук-и-пожарную-безопасность"/></text:h>
      <text:p text:style-name="First_20_paragraph">16.07.2015</text:p>
      <text:p text:style-name="Text_20_body">Вчера, 15 июля 2015 года, состоялась встреча главы управы района Митино Валентины Воробьёвой с жителями района.</text:p>
      <text:p text:style-name="Text_20_body">Встреча проходила в лицее №1564 по адресу ул. Рословка, д. 8.</text:p>
      <text:p text:style-name="Text_20_body">Основной темой встречи стал вопрос о пресечении несанкционированной торговли в районе.</text:p>
      <text:p text:style-name="Text_20_body">На эту тему перед жителями сделали доклады и показали презентации замглавы управы по вопросам экономики, торговли и услуг Валерий Кулаков и врио замначальника участковых уполномоченных отдела МВД по району Митино Антон Ефанов.</text:p>
      <text:p text:style-name="Text_20_body">В своём докладе Валерий Кулаков отметил, что за полгода 2015 года в районе было выявлено и составлено <text:span text:style-name="T1">45 протоколов</text:span> за незаконную торговлю на общую сумму <text:span text:style-name="T1">145 000 рублей</text:span>. Для сравнения – в прошлом году количество составленных протоколов было меньше <text:span text:style-name="T1">на 25%.</text:span></text:p>
      <text:p text:style-name="Text_20_body">Жителям интересно было узнать, где незаконно торгуют.</text:p>
      <text:p text:style-name="Text_20_body">Основные места - это рядом с ТЦ «Ладья», пешеходная зона вдоль Дубравной улицы от ТЦ «Ладья» до магазина «АТАК», бульварная зона между ТЦ «Ладья» и ТЦ «Митино».</text:p>
      <text:p text:style-name="Text_20_body">Торгуют, как правило, вечером, после 17 часов.</text:p>
      <text:p text:style-name="Text_20_body">Люди, которые ставят несанкционированные прилавки – это, как правило, бабушки, вырастившие или изготовившие продукцию собственными силами; бабушки-перекупщицы, которые перекупают и перепродают товар; предприимчивые граждане, которые осуществляют торговлю, в основном, продовольственными товарами на собственных транспортных средствах.</text:p>
      <text:p text:style-name="Text_20_body">Последняя категория граждан нарушает санитарные нормы и правила действующего законодательства, ведёт торговлю в антисанитарных условиях, не имеет ветеринарных свидетельств и товаросопроводительной документации. Они оплачивают штрафы, но продолжают торговать.</text:p>
      <text:p text:style-name="Text_20_body">Далее выступил врио замначальника участковых уполномоченных отдела МВД по району Митино Антон Ефанов и рассказал, что делать, если жители столкнулись с фактами несанкционированной торговли в районе.</text:p>
      <text:p text:style-name="Text_20_body">После выступления полицейского слово взял пожарный – начальник пожарной части №65 района Митино Александр Иванов. Он рассказал, какие меры нужно предпринимать летом, чтобы обезопасить своё жильё от пожаров.</text:p>
      <text:p text:style-name="Text_20_body">Встречу закончила Советник Департамента по конкурентной политике Ирина Долгих с рассказом о том, где и как в районе можно купить гаражи.</text:p>
      <text:p text:style-name="Text_20_body">После встречи некоторые жители задержались и задали индивидуальные вопросы главе управы и замам. На все вопросы были даны исчерпывающие ответы. </text:p>
      <text:p text:style-name="Text_20_body"><text:line-break/></text:p>
      <text:p text:style-name="Text_20_body">Адрес страницы: <text:a xlink:type="simple" xlink:href="http://mitino.mos.ru/presscenter/news/detail/2012745.html" office:name=""><text:span text:style-name="Definition">http://mitino.mos.ru/presscenter/news/detail/201274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22Z</meta:creation-date>
    <dc:date>2023-07-25T23:05:22Z</dc:date>
  </office:meta>
</office:document-meta>
</file>