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ни-открытых-дверей-в-отделениях-налоговой-службы-москвы-пройдут-18-и-19-сентября"/>Дни открытых дверей в отделениях налоговой службы Москвы пройдут 18 и 19 сентября<text:bookmark-end text:name="дни-открытых-дверей-в-отделениях-налоговой-службы-москвы-пройдут-18-и-19-сентября"/></text:h>
      <text:p text:style-name="First_20_paragraph">03.08.2015</text:p>
      <text:p text:style-name="Text_20_body">Уважаемые жители столицы!</text:p>
      <text:p text:style-name="Text_20_body">Правительство Москвы и Управление Федеральной налоговой службы по городу Москве приглашают вас <text:span text:style-name="T1">18</text:span> и <text:span text:style-name="T1">19 сентября</text:span> на <text:span text:style-name="T1">Дни открытых дверей</text:span> по вопросам исчисления и уплаты имущественных налогов.</text:p>
      <text:p text:style-name="Text_20_body">В <text:span text:style-name="T1">2015 году</text:span> установлен <text:span text:style-name="T1">единый срок уплаты</text:span> физическими лицами имущественных налогов.</text:p>
      <text:p text:style-name="Text_20_body">Если Вы являетесь собственником квартиры, жилого дома, земельного участка, автомобиля, вам необходимо уплатить налог на имущество, транспортный и земельный налоги <text:span text:style-name="T1">до 1 октября 2015 года</text:span>.</text:p>
      <text:p text:style-name="Text_20_body">Если Вы по каким-либо причинам не получили налоговое уведомление или обнаружили в нем недостоверную информацию, специалисты налоговой инспекции выдадут вам копию неполученного уведомления, а при наличии ошибок сформируют новое.</text:p>
      <text:p text:style-name="Text_20_body">Москвичам, сдающим в аренду жилые помещения, сотрудники налоговых органов помогут заполнить декларацию по налогу на доходы физических лиц и соответствующие платежные документы.</text:p>
      <text:p text:style-name="Text_20_body">Уведомление на уплату имущественных налогов также размещается в «<text:span text:style-name="T1">Личном кабинете налогоплательщика</text:span> для физических лиц» на официальном интернет-сайте ФНС России. Налогоплательщики, подключенные к «Личному кабинету», могут оперативно распечатать налоговое уведомление и уплатить налоги до получения почтового отправления.</text:p>
      <text:p text:style-name="Text_20_body">Управление Федеральной налоговой службы по г. Москве обращает особое внимание налогоплательщиков, что исчисление имущественных налогов будет производиться налоговыми органами города Москвы <text:span text:style-name="T1">по месту нахождения объекта налогообложения</text:span>.</text:p>
      <text:p text:style-name="Text_20_body">Дополнительную информацию вы можете узнать на сайте <text:span text:style-name="T1">www.nalog.ru</text:span>.</text:p>
      <text:p text:style-name="Text_20_body"><text:line-break/></text:p>
      <text:p text:style-name="Text_20_body">Адрес страницы: <text:a xlink:type="simple" xlink:href="http://mitino.mos.ru/presscenter/news/detail/2048177.html" office:name=""><text:span text:style-name="Definition">http://mitino.mos.ru/presscenter/news/detail/204817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8:59Z</meta:creation-date>
    <dc:date>2023-07-25T23:08:59Z</dc:date>
  </office:meta>
</office:document-meta>
</file>