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йонные-депутаты-обсудили-проект-тпу-митино"/>Районные депутаты обсудили проект ТПУ «Митино»<text:bookmark-end text:name="районные-депутаты-обсудили-проект-тпу-митино"/></text:h>
      <text:p text:style-name="First_20_paragraph">12.08.2015</text:p>
      <text:p text:style-name="Text_20_body">Сегодня состоялось внеочередное заседание Совета депутатов Муниципального округа Митино.</text:p>
      <text:p text:style-name="Text_20_body">На заседании, помимо прочих вопросов, обсуждался новый проект строительства транспортно-пересадочного узла (ТПУ) «Митино».</text:p>
      <text:p text:style-name="Text_20_body">Публичные слушания по проекту состоятся 24 августа. </text:p>
      <text:p text:style-name="Text_20_body">А пока депутаты района обсуждали изменения в проекте. Так, в новой редакции проекта торговая часть была заменена культурно-досуговой.</text:p>
      <text:p text:style-name="Text_20_body">Напомним, что границы размещения нового ТПУ «Митино» были согласованы на заседании градостроительно-земельной комиссии города Москвы (ГЗК) год назад, 10 июля 2014 года.</text:p>
      <text:p text:style-name="Text_20_body">Основное строение ТПУ будет располагаться за ТЦ «Ладья», рядом с ярмаркой выходного дня, там, где сейчас здание за синим забором.</text:p>
      <text:p text:style-name="Text_20_body">По проекту это здание душкомбината Метростроя снесут, а на его месте построят большой комплекс, состоящий из культурно-досуговой части, гостиничного комплекса, конференц- и выставочного залов, ресторана, фитнеса и двух паркингов – подземного и наземного.</text:p>
      <text:p text:style-name="Text_20_body">Остановки наземного транспорта перенесут максимально близко к метро, над ними будет установлен единый навес. Также предусмотрены заездные «карманы» для пассажирского транспорта.</text:p>
      <text:p text:style-name="Text_20_body">Территория вокруг и внутри ТПУ будет благоустроена.</text:p>
      <text:p text:style-name="Text_20_body">Депутаты обсуждали, что альтернативой гостинице может стать торговый центр.</text:p>
      <text:p text:style-name="Text_20_body">У проекта ТПУ присутствует коммерческая составляющая - это обязательное условие практически всех социально ориентированных и транспортных городских объектов.</text:p>
      <text:p text:style-name="Text_20_body">На публичных слушаниях 24 августа жители могут высказать свои предложения по проекту ТПУ. С проектом можно ознакомиться на сайте управы.</text:p>
      <text:p text:style-name="Text_20_body"><text:line-break/></text:p>
      <text:p text:style-name="Text_20_body">Адрес страницы: <text:a xlink:type="simple" xlink:href="http://mitino.mos.ru/presscenter/news/detail/2069924.html" office:name=""><text:span text:style-name="Definition">http://mitino.mos.ru/presscenter/news/detail/206992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4:27Z</meta:creation-date>
    <dc:date>2023-07-25T23:04:27Z</dc:date>
  </office:meta>
</office:document-meta>
</file>