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чество-воды-в-москве-реке-соответствует-нормам"/>Качество воды в Москве-реке соответствует нормам<text:bookmark-end text:name="качество-воды-в-москве-реке-соответствует-нормам"/></text:h>
      <text:p text:style-name="First_20_paragraph">05.10.2015</text:p>
      <text:p text:style-name="Text_20_body">За последние пять лет с момента прихода Сергея Собянина на пост градоначальника, качество московской питьевой воды резко улучшилось. Об этом заявил на экологическом форуме глава департамента природопользования и охраны окружающей среды Антон Кульбачевский.</text:p>
      <text:p text:style-name="Text_20_body">Также он подчеркнул, что качество воды в Москве-реке соответствует культурно-бытовым нормативам и по большинству показателей наблюдается положительная динамика.</text:p>
      <text:p text:style-name="Text_20_body">- Это достигается за счет сокращения загрязненных сбросов, очистки берегов от мусора, модернизации очистных сооружений, - сказал А.Кульбачевский.</text:p>
      <text:p text:style-name="Text_20_body">Пять лет назад мэром Москвы С.С.Собяниным была поставлена задача: обеспечить жителей столицы бесперебойным качественным водоснабжением и водоотведением.</text:p>
      <text:p text:style-name="Text_20_body">За эти пять лет АО «Мосводоканал» проводил мероприятия: по улучшению качества питьевой воды; по сокращению водопотерь; по модернизации и ремонту инженерного оборудования.</text:p>
      <text:p text:style-name="Text_20_body">Были проведены ремонтно-восстановительные работы на 12 ВЗУ, позволившие обеспечить водоснабжением населенные пункты ТиНАО и улучшить качество воды на присоединенных территориях.</text:p>
      <text:p text:style-name="Text_20_body">В 2015 году планируется выполнить реконструкцию и модернизацию сетей и сооружений водопроводно-канализационного хозяйства на 271 объекте.</text:p>
      <text:p text:style-name="Text_20_body">Также построены 2 завода по механическому обезвоживанию осадка сточных вод с целью улучшения экологической ситуации в регионе за счет использования современных систем переработки осадка, сокращения площадей иловых площадок и перехода на индустриальные методы переработки.</text:p>
      <text:p text:style-name="Text_20_body">Возведены станции очистки сточных вод в Южном Бутово и Зеленограде общей производительностью 220 тыс. куб.м. в сутки.</text:p>
      <text:p text:style-name="Text_20_body">Построены мини-ТЭС на Курьяновских и Люберецких очистных сооружениях общей мощностью 20 МВт, обеспечивающие собственное производство альтернативным источником электрической и тепловой энергии путем ее выработки из биогаза.</text:p>
      <text:p text:style-name="Text_20_body">На Курьяновских очистных сооружениях внедрён комплекс ультрафиолетового обеззараживания. Теперь все сточные воды, прошедшие полный цикл очистки на Курьяновских очистных сооружениях, подвергаются ультрафиолетовому обеззараживанию перед сбросом в реку Москва.</text:p>
      <text:p text:style-name="Text_20_body">Реконструирована Западная водопроводная станция производительностью250 тыс. куб.м. в сутки с применением современных технологий в области водоподготовки, включая мембранную фильтрацию.</text:p>
      <text:p text:style-name="Text_20_body">Построен завод по производству гипохлорита натрия в 2015 году, обеспечивающий 100% потребность системы водоподготовки Москвы в гипохлорите натрия, а в будущем – и потребность коммунальных служб города в противогололедном реагенте.</text:p>
      <text:p text:style-name="Text_20_body">Также «Московский водоканал» прекратил использовать жидкий хлор для очистки питьевой воды, заменив его гипохлоритом натрия. В отличие от жидкого хлора, гипохлорит натрия – не взрывоопасен и малотоксичен. Теперь московская вода больше не пахнет хлором.</text:p>
      <text:p text:style-name="Text_20_body">И ещё один факт - обеспечено 100% водоотведение сточных вод с территории города Москвы.</text:p>
      <text:p text:style-name="Text_20_body">Срок летних профилактических отключений горячей воды сокращен c 14 дней до 10 дней.</text:p>
      <text:p text:style-name="Text_20_body"><text:line-break/></text:p>
      <text:p text:style-name="Text_20_body">Адрес страницы: <text:a xlink:type="simple" xlink:href="http://mitino.mos.ru/presscenter/news/detail/2204108.html" office:name=""><text:span text:style-name="Definition">http://mitino.mos.ru/presscenter/news/detail/2204108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22:27:12Z</meta:creation-date>
    <dc:date>2023-06-28T22:27:12Z</dc:date>
  </office:meta>
</office:document-meta>
</file>