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ачи-москвы-рекомендуют-делать-прививку-от-гриппа"/>Врачи Москвы рекомендуют делать прививку от гриппа<text:bookmark-end text:name="врачи-москвы-рекомендуют-делать-прививку-от-гриппа"/></text:h>
      <text:p text:style-name="First_20_paragraph">15.10.2015</text:p>
      <text:p text:style-name="Text_20_body">На пресс-конференции «Болезни легче предотвратить, чем лечить: правда и мифы о профилактике и вакцинации», врачи Департамента здравоохранения рассказали о сезонной иммунизации как о способе предотвращения болезней у людей в возрасте до 65 лет.</text:p>
      <text:p text:style-name="Text_20_body">Основными выступающими были главный специалист по профилактической медицине Департамента здравоохранения города Москвы Нана Погосова и замглавного врача по эпидемиологическим вопросам «Центра медицинской профилактики» Департамента здравоохранения, доктор медицинских наук Людмила Большакова.</text:p>
      <text:p text:style-name="Text_20_body">Так, Нана Погосова рассказала, что по Москве один из самых низких показателей смертности в России всего 529 случаев на 100 тысяч населения от сердечно-сосудистых болезней. А вот ожидаемая продолжительность жизни в столице одна из самых высоких в стране – почти 77 лет, в то время, как в среднем по России - около 70 лет. Напомним, в Европе средняя продолжительность жизни – 81 год.</text:p>
      <text:p text:style-name="Text_20_body">В Москве и в России существует четыре главных болезни, от которых умирают люди - сердечно-сосудистые, бронхо-легочные, онкологические заболевания и сахарный диабет. Этим болели 80% умерших людей.</text:p>
      <text:p text:style-name="Text_20_body">Чтобы понять, болеет ли человек этими болезнями, нужно его обследовать, сделать скрининг. Пройти обследование можно в городских поликлиниках по месту жительства, а также в столичных центрах здоровья. Ежегодно, начиная с 2013 года, диспансеризацию проходят более 2 млн москвичей.</text:p>
      <text:p text:style-name="Text_20_body">Предупреждает инфекционные болезни вакцинация. Так, Людмила Большакова рассказала, что вакцинация населения против гриппа началась в августе-сентябре и идёт до сих пор. Вакцинация проводится в поликлиниках по месту прикрепления, а также в школах, организациях, фирмах.</text:p>
      <text:p text:style-name="Text_20_body">Особая тема – вакцинация детей с нарушениями здоровья и хроническими заболеваниями. Такие ребята направляются в Центр медицинской профилактики, где их прививают по индивидуальному календарю и наблюдают опытные педиатры, иммунологи и аллергологиЦентр находится в Северо-Западном округе, на ул. Маршала Бирюзова, 37-39.</text:p>
      <text:p text:style-name="Text_20_body">В районе Митино также активно идёт вакцинация от гриппа. Поставить прививку можно в поликлинике №180 (Уваровский переулок, 4) или пригласить врачей в организацию. Прививка делается бесплатно. Так, специалисты управы района Митино привились от гриппа прямо на рабочем месте.</text:p>
      <text:p text:style-name="Text_20_body">Прививка производилась в плечо, тонкой иглой. Прежде чем прививать, врачи померили температуру тела и давление, спросили о заболеваниях и аллергиях.</text:p>
      <text:p text:style-name="Text_20_body">Прививку нужно делать всем, чья деятельность связана с нахождением в больших коллективах, работой с людьми, с детьми, а также тем, кто в группе риска к заражению вирусом гриппа. Это студенты, педагоги, врачи, работники сферы ЖКХ, обслуживающий персонал, транспортники, лица старше 60 лет, юноши призывного возраста. А также все, кто пожелает защитить свой организм от вируса гриппа.</text:p>
      <text:p text:style-name="Text_20_body"><text:line-break/></text:p>
      <text:p text:style-name="Text_20_body">Адрес страницы: <text:a xlink:type="simple" xlink:href="http://mitino.mos.ru/presscenter/news/detail/2229361.html" office:name=""><text:span text:style-name="Definition">http://mitino.mos.ru/presscenter/news/detail/222936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9:43Z</meta:creation-date>
    <dc:date>2023-07-25T23:09:43Z</dc:date>
  </office:meta>
</office:document-meta>
</file>