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цу-творчества-детей-и-молодёжи-неоткрытые-острова-исполняется-15-лет"/>Дворцу творчества детей и молодёжи «Неоткрытые острова» исполняется 15 лет<text:bookmark-end text:name="дворцу-творчества-детей-и-молодёжи-неоткрытые-острова-исполняется-15-лет"/></text:h>
      <text:p text:style-name="First_20_paragraph">06.11.2015</text:p>
      <text:p text:style-name="Text_20_body">Дворец реализует более 7 направлений, и более двухсот программ на любой вкус — от игры на домре и настольного тенниса до эстрадно-джазового вокала.</text:p>
      <text:p text:style-name="Text_20_body">Головной Центр Дворца - «Ангелов остров» - располагается в районе Митино, на Ангеловом переулке д.2, к.2.</text:p>
      <text:p text:style-name="Text_20_body">У Дворца есть филиалы-острова в разных районах. «Остров мечты» находится в районе Покровское-Стрешнево (ул. Мещерякова, д.2, кор. 2), «Остров героев» — в Северном Тушино (ул. Героев Панфиловцев, д. 9, кор.2), «Остров свободы» — также в Северном Тушино (ул. Свободы, д. 65, кор.1), «Остров Кулакова» - в Строгине (ул. Кулакова, д. 17, кор.2).</text:p>
      <text:p text:style-name="Text_20_body">Ко Дню рожденья Дворец подготовил множество интересных мероприятий, конкурсов, встреч и развлечений, которые можно посмотреть на сайте Дворца http://dtdim.mskobr.ru и в группах в соцсетях.</text:p>
      <text:p text:style-name="Text_20_body">11 ноября Дворец ждёт взрослых и детей на празднование. Участников праздника ждут выставки, мастер-классы, эстафеты, аква-грим и концерт.</text:p>
      <text:p text:style-name="Text_20_body"><text:line-break/></text:p>
      <text:p text:style-name="Text_20_body">Адрес страницы: <text:a xlink:type="simple" xlink:href="http://mitino.mos.ru/presscenter/news/detail/2283254.html" office:name=""><text:span text:style-name="Definition">http://mitino.mos.ru/presscenter/news/detail/228325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44Z</meta:creation-date>
    <dc:date>2023-07-25T23:11:44Z</dc:date>
  </office:meta>
</office:document-meta>
</file>