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ласти-москвы-выставили-на-аукционы-гаражные-комплексы"/>Власти Москвы выставили на аукционы гаражные комплексы<text:bookmark-end text:name="власти-москвы-выставили-на-аукционы-гаражные-комплексы"/></text:h>
      <text:p text:style-name="First_20_paragraph">09.11.2015</text:p>
      <text:p text:style-name="Text_20_body">Аукцион на 12 зданий гаражного назначения под инвестиционные проекты площадью от 90 до 737 кв. м в пределах столицы состоится 17 ноября.</text:p>
      <text:p text:style-name="Text_20_body">Диапазон цен на объекты в зависимости от размера и места варьируется от 5,8 до 49 млн рублей.</text:p>
      <text:p text:style-name="Text_20_body">%Как сказал глава Департамента по конкурентной политике Москвы Геннадий Дёгтев, «инвесторы рассматривают эти объекты для организации небольшого бизнеса - автомобильных моек, шиномонтажных мастерских, автосервисов, специализированных автомобильных магазинов, складов и так далее. Для многих является привлекательным то, что это отдельно стоящие здания».</text:p>
      <text:p text:style-name="Text_20_body">Самый дорогой объект находится на юге столицы в районе Москворечье-Сабурово – объект размером 710 кв. м стоит 49,8 млн рублей. Самое дешевое отдельно стоящее здание площадью 89,4 кв. м располагается в центре, в Пресненском районе – этот лот оценен в 5,8 млн рублей.</text:p>
      <text:p text:style-name="Text_20_body">Объекты расположены в СЗАО, ЦАО, СВАО, САО, ЗАО, ЮВАО, ЮАО И ВАО. Все здания относятся к ведомтсву ГУП «Дирекция гаражного строительства».</text:p>
      <text:p text:style-name="Text_20_body">Также на торги по продаже выставлены около 850 машино-мест в многоуровневых, подземных и наземных паркингах, гаражных боксах, а также по программе «Народных гараж». Есть среди этих объектов и одно машино-место размером 20,1 «квадратов» в гаражном комплексе в Митине – по адресу Пятницкое шоссе, дом 19, корпус 1. Его начальная цена составляет 484 тысячи рублей. </text:p>
      <text:p text:style-name="Text_20_body"><text:line-break/></text:p>
      <text:p text:style-name="Text_20_body">Адрес страницы: <text:a xlink:type="simple" xlink:href="http://mitino.mos.ru/presscenter/news/detail/2287836.html" office:name=""><text:span text:style-name="Definition">http://mitino.mos.ru/presscenter/news/detail/228783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2T23:41:20Z</meta:creation-date>
    <dc:date>2023-06-22T23:41:20Z</dc:date>
  </office:meta>
</office:document-meta>
</file>