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орец-творчества-детей-и-молодёжи-неоткрытые-острова-отметил-день-рождения"/>Дворец творчества детей и молодёжи «Неоткрытые острова» отметил День рождения<text:bookmark-end text:name="дворец-творчества-детей-и-молодёжи-неоткрытые-острова-отметил-день-рождения"/></text:h>
      <text:p text:style-name="First_20_paragraph">12.11.2015</text:p>
      <text:p text:style-name="Text_20_body">Пятнадцать лет работает с детьми и подростками северо-западный Дворец творчества детей и молодежи «Неоткрытые острова».</text:p>
      <text:p text:style-name="Text_20_body">11 ноября Дворец отметил День рожденья.</text:p>
      <text:p text:style-name="Text_20_body">«Подростковый возраст» отмечали в каждом из пяти отделений-островов Дворца.</text:p>
      <text:p text:style-name="Text_20_body">На главном острове, «Ангеловом», что в Митине (Ангелов переулок, дом 2, корп. 2) гостей встречали с утра и до позднего вчера.</text:p>
      <text:p text:style-name="Text_20_body">Детям а также их родителям педагоги дворца организовали порядка тридцати творческих мастер-классов, открытых занятий, познавательных и развлекательных программ. В уютных и просторных коридорах, а также в холле на первом этаже современного трехэтажного здания располагалась выставка детских работ художественных студий Дворца.</text:p>
      <text:p text:style-name="Text_20_body">Будучи крупным центром дополнительного образования не только района, но и округа, Дворец «Неоткрытые острова» охватывает своими занятиями детей с младенческого возраста – с 8 месяцев (!) и до юношеского - до 18 лет. Кроме детских, во Дворце и его филиалах открыты семейные формы обучения, развиваются досуговые секции для людей пожилого возраста.</text:p>
      <text:p text:style-name="Text_20_body">В настоящее время отделения «Неоткрытых островов» посещают более 4,5 тысяч детей. Для них работают свыше 400 кружков и порядка 90 объединений на любой вкус — от игры на домре и настольного тенниса до эстрадно-джазового вокала и покорения горных вершин.</text:p>
      <text:p text:style-name="Text_20_body">Несмотря на такое многообразие и разнообразие творческих направлений, как говорит глава Дворца Наталья Чистякова, впереди еще много планов: «Сейчас мы развиваем техническое творчество, кружки робототехники и авиамоделирования открыты пока только на «острове Свободы» в Северном Тушине, здесь же есть единственный в Москве бассейн для судомоделирования. Кроме того, разрабатываем совместные проекты со школами. Стараемся идти в ногу со временем. В этом году закупили 16 новых планшетов для нашей мультипликационной студии. Расширили также гончарную студию, купили два гончарных круга и муфельную печь, и теперь наши дети делают не только свистульки, но и керамические вазы, игрушки».</text:p>
      <text:p text:style-name="Text_20_body">Филиалы-острова Дворца:</text:p>
      <text:p text:style-name="Text_20_body">- «Остров мечты» - в районе Покровское-Стрешнево (ул. Мещерякова, д.2, кор. 2);</text:p>
      <text:p text:style-name="Text_20_body">- «Остров героев» — в Северном Тушино (ул. Героев Панфиловцев, д. 9, кор.2);</text:p>
      <text:p text:style-name="Text_20_body">- «Остров Свободы» — в Северном Тушино (ул. Свободы, д. 65, кор.1);</text:p>
      <text:p text:style-name="Text_20_body">- «Остров Кулакова» - в Строгине (ул. Кулакова, д. 17, кор.2).</text:p>
      <text:p text:style-name="Text_20_body"><text:line-break/></text:p>
      <text:p text:style-name="Text_20_body">Адрес страницы: <text:a xlink:type="simple" xlink:href="http://mitino.mos.ru/presscenter/news/detail/2295359.html" office:name=""><text:span text:style-name="Definition">http://mitino.mos.ru/presscenter/news/detail/229535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1:42Z</meta:creation-date>
    <dc:date>2023-07-25T23:11:42Z</dc:date>
  </office:meta>
</office:document-meta>
</file>